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MET SCHUURGEDEELTE, HEGEDYK 73 GERSL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woning met schuurgedeelte op het perceel Hegedyk 73 te Gersloot  (20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6639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639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639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NING MET SCHUURGEDEELTE, HEGEDYK 73 GERSLOOT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6639</meta:user-defined>
    <meta:user-defined meta:name="OVERHEIDop.GmbID/DC.identifier">gmb-2023-326639</meta:user-defined>
    <meta:user-defined meta:name="OVERHEIDop.versieInformatie"/>
  </office:meta>
</office:document-meta>
</file>