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de woning, Anton Rooskenshof 18 te Utrecht,  HZ_WABO-23-183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nton Rooskenshof 18 te Utrecht</text:p>
            <text:p text:style-name="common-al">HZ_WABO-23-18306</text:p>
            <text:p text:style-name="common-al">Toelichting: het bouwen van een dakterras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6368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368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368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op de woning, Anton Rooskenshof 18 te Utrecht,  HZ_WABO-23-18306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6368</meta:user-defined>
    <meta:user-defined meta:name="OVERHEIDop.GmbID/DC.identifier">gmb-2023-326368</meta:user-defined>
    <meta:user-defined meta:name="OVERHEIDop.versieInformatie"/>
  </office:meta>
</office:document-meta>
</file>