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gevel van de woning, Prinses Margrietlaan 5 te De Meern, HZ_WABO-23-252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inses Margrietlaan 5 te De Meern</text:span>
          </text:p>
            <text:p text:style-name="common-al">HZ_WABO-23-25260</text:p>
            <text:p text:style-name="common-al">Toelichting: het bouwen van een uitbouw aan de achtergevel van de woning</text:p>
            <text:p text:style-name="common-al">Datum ontvangst aanvraag: 19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5900</text:span><text:line-break/><text:date style:data-style-name="dag" text:fixed="true" text:date-value="2023-07-24"/><text:line-break/><text:date style:data-style-name="jaar" text:fixed="true" text:date-value="2023-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900</text:span><text:date style:data-style-name="nicedate" text:fixed="true" text:date-value="2023-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900</text:span><text:date style:data-style-name="nicedate" text:fixed="true" text:date-value="2023-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achtergevel van de woning, Prinses Margrietlaan 5 te De Meern, HZ_WABO-23-25260</meta:user-defined>
    <meta:user-defined meta:name="DCTERMS.W3CDTF/DCTERMS.available">2023-07-24</meta:user-defined>
    <meta:user-defined meta:name="DCTERMS.W3CDTF/OVERHEIDop.jaargang">2023</meta:user-defined>
    <meta:user-defined meta:name="OVERHEIDop.externeBijlage">publiceerbaar-A|exb-2023-36435</meta:user-defined>
    <meta:user-defined meta:name="OVERHEIDop.publicationIssue">325900</meta:user-defined>
    <meta:user-defined meta:name="OVERHEIDop.GmbID/DC.identifier">gmb-2023-325900</meta:user-defined>
    <meta:user-defined meta:name="OVERHEIDop.versieInformatie"/>
  </office:meta>
</office:document-meta>
</file>