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oofddorp, Tolheksbos 69, 2134 GH, bouwen van een fietsenhok in de voortuin, verzenddatum 18-07-2023, zaaknummer 7923829, olonummer 789942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/beroep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25824</text:span><text:line-break/><text:date style:data-style-name="dag" text:fixed="true" text:date-value="2023-07-24"/><text:line-break/><text:date style:data-style-name="jaar" text:fixed="true" text:date-value="2023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5824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5824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aanvraag omgevingsvergunning, Hoofddorp, Tolheksbos 69, 2134 GH, bouwen van een fietsenhok in de voortuin, verzenddatum 18-07-2023, zaaknummer 7923829, olonummer 7899421.</meta:user-defined>
    <meta:user-defined meta:name="DCTERMS.W3CDTF/DCTERMS.available">2023-07-24</meta:user-defined>
    <meta:user-defined meta:name="DCTERMS.W3CDTF/OVERHEIDop.jaargang">2023</meta:user-defined>
    <meta:user-defined meta:name="OVERHEIDop.publicationIssue">325824</meta:user-defined>
    <meta:user-defined meta:name="OVERHEIDop.GmbID/DC.identifier">gmb-2023-325824</meta:user-defined>
    <meta:user-defined meta:name="OVERHEIDop.versieInformatie"/>
  </office:meta>
</office:document-meta>
</file>