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ANLEGGEN VAN EEN UITRIT, SCHOTERLANDSEWEG 44 TE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aanleggen van een uitrit op het perceel Schoterlandseweg 44 te Jubbega  (18-07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5789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789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789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AANVRAAG OMGEVINGSVERGUNNING, HET AANLEGGEN VAN EEN UITRIT, SCHOTERLANDSEWEG 44 TE JUBBEGA</meta:user-defined>
    <meta:user-defined meta:name="DCTERMS.W3CDTF/DCTERMS.available">2023-07-24</meta:user-defined>
    <meta:user-defined meta:name="DCTERMS.W3CDTF/OVERHEIDop.jaargang">2023</meta:user-defined>
    <meta:user-defined meta:name="OVERHEIDop.publicationIssue">325789</meta:user-defined>
    <meta:user-defined meta:name="OVERHEIDop.GmbID/DC.identifier">gmb-2023-325789</meta:user-defined>
    <meta:user-defined meta:name="OVERHEIDop.versieInformatie"/>
  </office:meta>
</office:document-meta>
</file>