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wijziging geluidvoorschriften Wadden Vlees Dokkum B.V., Aalsumerweg 5 Dokkum</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
            <text:span text:style-name="nadrukvet">Kennisgeving Wet algemene bepalingen omgevingsrecht (Wabo) </text:span>
          </text:p>
            <text:p text:style-name="al">
            <text:span text:style-name="nadrukvet">Uitgebreide voorbereidingsprocedure</text:span>
          </text:p>
            <text:p text:style-name="al">Op 7 april 2014 is aan Wadden Vlees Dokkum B.V. een omgevingsvergunning (revisievergunning) verleend voor het slachten van runderen. Dit besluit betreft het adres Aalsumerweg 5 in Dokkum. De omgevingsvergunning is geregistreerd onder zaaknummer 20130873.</text:p>
            <text:p text:style-name="al"/>
            <text:p text:style-name="al">Burgemeester en wethouders van de gemeente Noardeast-Fryslân hebben de geluidvoorschriften in deze omgevingsvergunning gewijzigd. Deze wijziging voorkomt dat Wadden Vlees wordt beperkt in haar bedrijfsvoering door de realisatie van een appartementengebouw vanwege het bestemmingsplan ‘Dokkum, locatie Mollema’. De beschikking is ongewijzigd ten opzichte van de ontwerpbeschikking.</text:p>
            <text:p text:style-name="al"/>
            <text:p text:style-name="al">
            <text:span text:style-name="nadrukvet">De beschikking inzien</text:span>
          </text:p>
            <text:p text:style-name="al">De stukken liggen van 27 juli tot en met 6 september 2023 voor een ieder (digitaal) ter inzage. U kunt de stukken bekijken op <text:a xlink:href="https://www.noardeast-fryslan.nl/plannen-noardeast-fryslan-ter-inzage" xlink:type="simple">https://www.noardeast-fryslan.nl/plannen-noardeast-fryslan-ter-inzage</text:a>. Als digitale inzage geen optie is, kunt u contact opnemen en wordt een kopie opgestuurd via e-mail of per post.</text:p>
            <text:p text:style-name="al"/>
            <text:p text:style-name="al">
            <text:span text:style-name="nadrukvet">Reageren?</text:span>
          </text:p>
            <text:p text:style-name="al">Tijdens de inzagetermijn kunnen belanghebbenden beroep aantekenen tegen de beschikking. Ook niet-belanghebbenden kunnen beroep aantekenen indien zij een zienswijze hebben ingediend. Het beroepschrift moet in tweevoud ingediend worden bij Rechtbank Noord-Nederland, Postbus 781, 9700 AT Groningen.</text:p>
            <text:p text:style-name="al"/>
            <text:p text:style-name="al">Het indienen van een beroepschrift stelt de werking van de beschikking niet uit. Als belanghebbenden niet willen dat deze beschikking in werking treedt na afloop van de beroepstermijn, kan tijdens die termijn om een voorlopige voorziening worden verzocht. Dit verzoek kan worden gedaan bij de Voorzieningenrechter van de Rechtbank Noord-Nederland, Postbus 781, 9700 AT Groningen. De beschikking treedt in dat geval niet in werking voordat over dit verzoek is beslist.</text:p>
            <text:p text:style-name="al"/>
            <text:p text:style-name="al">
            <text:span text:style-name="nadrukvet">Vragen?</text:span>
          </text:p>
            <text:p text:style-name="al">Als u vragen heeft kunt u contact opnemen met het cluster Omjouwing en Ekonomy, telefoon: 0519-298888.</text:p>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5465</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465</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465</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7/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schikking ambtshalve wijziging geluidvoorschriften Wadden Vlees Dokkum B.V., Aalsumerweg 5 Dokkum</meta:user-defined>
    <meta:user-defined meta:name="DCTERMS.W3CDTF/DCTERMS.available">2023-07-26</meta:user-defined>
    <meta:user-defined meta:name="DCTERMS.W3CDTF/OVERHEIDop.jaargang">2023</meta:user-defined>
    <meta:user-defined meta:name="OVERHEIDop.publicationIssue">325465</meta:user-defined>
    <meta:user-defined meta:name="OVERHEIDop.GmbID/DC.identifier">gmb-2023-325465</meta:user-defined>
    <meta:user-defined meta:name="OVERHEIDop.versieInformatie"/>
  </office:meta>
</office:document-meta>
</file>