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tussenkopcur">
            <text:span text:style-name="nadrukvet">STADSDEEL ZUID</text:span>
          </text:p>
            <text:p text:style-name="al">
            <text:span text:style-name="nadrukvet">Wijziging 131 Welstandsnota Enschede</text:span>
          </text:p>
            <text:p text:style-name="al">In zijn vergadering van 18 juli 2023 heeft de gemeenteraad Wijziging 131 van de Welstandsnota vastgesteld.</text:p>
            <text:p text:style-name="al"/>
            <text:p text:style-name="al">Wijziging 131 van de Welstandsnota heeft betrekking op het gebied waarvoor in het verleden het beeldkwaliteitplan Broekheurne Ring is vastgesteld. Dit gebied wordt globaal begrensd door de Broekheurne-ring in het noorden, de Auskamplanden / Assinklanden in het zuiden, in het westen door bestaande bebouwing (gestapelde woningen) aan de Ahuislanden en in het oosten door de rotonde in de Broekheurnering ter hoogte van de Knalhutteweg. Op deze plek stonden tot 2009 ruim 50 drive-inwoningen.</text:p>
            <text:p text:style-name="al"/>
            <text:p text:style-name="al">Het beeldkwaliteitplan Broekheurne Ring is gebaseerd op een andere woningbouwontwikkeling dan wat de Woonplaats nu wil realiseren. Daardoor sluit de ontwikkeling en de gewenste beeldkwaliteit niet langer aan bij de criteria uit het beeldkwaliteitplan. Wijziging 131 heeft tot gevolg dat het beeldkwaliteitplan wordt ingetrokken en vervangen wordt door de criteria voor Stempelwijken zoals deze in de Welstandsnota zijn opgenomen. Dit is mogelijk doordat het nieuwe ontwerp veel beter aansluit bij de opzet van het gebied zoals deze tot 2009 was. </text:p>
            <text:p text:style-name="tussenkopcur">
            <text:span text:style-name="nadrukvet">Inzien Wijziging 131 Welstandsnota </text:span>
          </text:p>
            <text:p text:style-name="al">Het besluit tot vaststelling van Wijziging 131 van de Welstandsnota met de daarbij behorende stukken ligt met ingang van 27 juli 2023 zes weken voor een ieder ter inzage.</text:p>
            <text:p text:style-name="al">
            <text:span text:style-name="nadrukvet">Wilt u het besluit tot vaststelling van Wijziging 131 Welstandsnota inzien? </text:span>Dan verzoeken wij u een mail met ‘Wijziging 131 Welstandsnota’ te sturen naar vergunning@enschede.nl. U ontvangt dan van ons een pdf versie van de gevraagde wijziging. </text:p>
            <text:p text:style-name="tussenkopcur">
            <text:span text:style-name="nadrukvet">Heeft u vragen of wilt u een nadere toelichting?</text:span>
          </text:p>
            <text:p text:style-name="al">Wilt u vragen stellen over het besluit tot vaststelling van Wijziging 131 Welstandsnota of een nadere toelichting ontvangen? Dan kunt u een email sturen aan vergunning@enschede.nl. Wij verzoeken u in de mail ‘Wijziging 131 Welstandsnota’, uw naam en telefoonnummer te vermelden. </text:p>
            <text:p text:style-name="al"/>
            <text:p text:style-name="al">Tegen het besluit tot vaststelling van Wijziging 131 van de Welstandsnota staat geen mogelijkheid tot bezwaar of beroep op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25161</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161</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5161</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9/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Onbekend</meta:user-defined>
    <meta:user-defined meta:name="DCTERMS.alternative">Wijziging 131 Welstandsnota Enschede  Bouwen aan identiteit</meta:user-defined>
    <dc:language>nl</dc:language>
    <meta:user-defined meta:name="OVERHEIDop.locatietype/OVERHEIDop.gebiedsmarkering">Gemeente</meta:user-defined>
    <meta:user-defined meta:name="DC.title">Welstandsnota Enschede “Bouwen aan identiteit”</meta:user-defined>
    <meta:user-defined meta:name="DCTERMS.W3CDTF/DCTERMS.available">2023-07-26</meta:user-defined>
    <meta:user-defined meta:name="DCTERMS.W3CDTF/OVERHEIDop.jaargang">2023</meta:user-defined>
    <meta:user-defined meta:name="OVERHEIDop.publicationIssue">325161</meta:user-defined>
    <meta:user-defined meta:name="OVERHEIDop.GmbID/DC.identifier">gmb-2023-325161</meta:user-defined>
    <meta:user-defined meta:name="OVERHEIDop.versieInformatie"/>
  </office:meta>
</office:document-meta>
</file>