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Kamperstraat 26 A, 2023-02412, omzetten van de begane grond verdieping naar zelfstandige woonruimte en het legaliseren van het dakterras op de eerste verdieping, activiteit bouwen, activiteit handelen in strijd met regels ruimtelijke ordening, verzonden 18 jul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text:span text:style-name="nadrukondlijn">511, 2003 PB in Haarlem, onder vermelding van “bezwaar” in de linkerbovenhoek. Het bezwaarschrift dient</text:span>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25026</text:span><text:line-break/><text:date style:data-style-name="dag" text:fixed="true" text:date-value="2023-07-24"/><text:line-break/><text:date style:data-style-name="jaar" text:fixed="true" text:date-value="2023-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5026</text:span><text:date style:data-style-name="nicedate" text:fixed="true" text:date-value="2023-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5026</text:span><text:date style:data-style-name="nicedate" text:fixed="true" text:date-value="2023-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Kamperstraat 26 A, 2023-02412, omzetten van de begane grond verdieping naar zelfstandige woonruimte en het legaliseren van het dakterras op de eerste verdieping, activiteit bouwen, activiteit handelen in strijd met regels ruimtelijke ordening, verzonden 18 juli 2023</meta:user-defined>
    <meta:user-defined meta:name="DCTERMS.W3CDTF/DCTERMS.available">2023-07-24</meta:user-defined>
    <meta:user-defined meta:name="DCTERMS.W3CDTF/OVERHEIDop.jaargang">2023</meta:user-defined>
    <meta:user-defined meta:name="OVERHEIDop.publicationIssue">325026</meta:user-defined>
    <meta:user-defined meta:name="OVERHEIDop.GmbID/DC.identifier">gmb-2023-325026</meta:user-defined>
    <meta:user-defined meta:name="OVERHEIDop.versieInformatie"/>
  </office:meta>
</office:document-meta>
</file>