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schuur, Bochtdijk 6 te Haarzuilens,  HZ_WABO-23-186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chtdijk 6 te Haarzuilens</text:p>
            <text:p text:style-name="common-al">HZ_WABO-23-18634</text:p>
            <text:p text:style-name="common-al">Toelichting: het bouwen van een schuur</text:p>
            <text:p text:style-name="common-al">Datum besluit: 19 juli 2023</text:p>
            <text:p text:style-name="common-al">Startdatum bezwaartermijn: 21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4783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783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4783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schuur, Bochtdijk 6 te Haarzuilens,  HZ_WABO-23-18634</meta:user-defined>
    <meta:user-defined meta:name="DCTERMS.W3CDTF/DCTERMS.available">2023-07-24</meta:user-defined>
    <meta:user-defined meta:name="DCTERMS.W3CDTF/OVERHEIDop.jaargang">2023</meta:user-defined>
    <meta:user-defined meta:name="OVERHEIDop.externeBijlage">publiceerbaar-A|exb-2023-36298</meta:user-defined>
    <meta:user-defined meta:name="OVERHEIDop.externeBijlage">Besluit omgevingsvergunning publiceerbaar|exb-2023-36299</meta:user-defined>
    <meta:user-defined meta:name="OVERHEIDop.publicationIssue">324783</meta:user-defined>
    <meta:user-defined meta:name="OVERHEIDop.GmbID/DC.identifier">gmb-2023-324783</meta:user-defined>
    <meta:user-defined meta:name="OVERHEIDop.versieInformatie"/>
  </office:meta>
</office:document-meta>
</file>