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BRENGEN VAN RECLAME-UITINGEN, K.R. POSTSTRAAT 80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brengen van reclame-uitingen op het perceel K R Poststraat 80 1 te Heerenveen  (19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4434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43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434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OMGEVINGSVERGUNNING, HET AANBRENGEN VAN RECLAME-UITINGEN, K.R. POSTSTRAAT 80 1 TE HEERENVEEN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4434</meta:user-defined>
    <meta:user-defined meta:name="OVERHEIDop.GmbID/DC.identifier">gmb-2023-324434</meta:user-defined>
    <meta:user-defined meta:name="OVERHEIDop.versieInformatie"/>
  </office:meta>
</office:document-meta>
</file>