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akkapel plaatsen aan linkerzijde woning, Clariet Kok-van Alphenstraat 13 2331NJ Leiden, Cobetstraat 52 2313KD Leiden, Varelseweg 65 8077RB Huls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3/3554827</text:p>
            <text:p text:style-name="common-al">
            <text:span text:style-name="nadrukvet">Ingekomen:</text:span> 19-07-2023 00:00</text:p>
            <text:p text:style-name="common-al">
            <text:span text:style-name="nadrukvet">Locatie:</text:span> Clariet Kok-van Alphenstraat 13 2331NJ Leiden, Cobetstraat 52 2313KD Leiden, Varelseweg 65 8077RB Hulshorst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3/3554827" xlink:type="simple">publicatiesomgevingsvergunningen@leiden.nl</text:a> de volgende gegevens:</text:p>
            <text:p text:style-name="common-al">-het kenmerk van de aanvraag: Z/23/355482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24077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07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07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3554827</meta:user-defined>
    <meta:user-defined meta:name="DCTERMS.abstract">dakkapel plaatsen aan linkerzijde woning</meta:user-defined>
    <dc:language>nl</dc:language>
    <meta:user-defined meta:name="OVERHEIDop.locatietype/OVERHEIDop.gebiedsmarkering">Punt</meta:user-defined>
    <meta:user-defined meta:name="DC.title">Aanvraag omgevingsvergunning, dakkapel plaatsen aan linkerzijde woning, Clariet Kok-van Alphenstraat 13 2331NJ Leiden, Cobetstraat 52 2313KD Leiden, Varelseweg 65 8077RB Hulshorst</meta:user-defined>
    <meta:user-defined meta:name="DCTERMS.W3CDTF/DCTERMS.available">2023-07-27</meta:user-defined>
    <meta:user-defined meta:name="DCTERMS.W3CDTF/OVERHEIDop.jaargang">2023</meta:user-defined>
    <meta:user-defined meta:name="OVERHEIDop.externeBijlage">LEIDEN_202307_GFO_ZAKEN_802238_7951345_16897751...|exb-2023-36199</meta:user-defined>
    <meta:user-defined meta:name="OVERHEIDop.publicationIssue">324077</meta:user-defined>
    <meta:user-defined meta:name="OVERHEIDop.GmbID/DC.identifier">gmb-2023-324077</meta:user-defined>
    <meta:user-defined meta:name="OVERHEIDop.versieInformatie"/>
  </office:meta>
</office:document-meta>
</file>