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30 woningen aan Koningin Julianaplantsoen 29 te W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30 woningen (Bouwen), Koningin Julianaplantsoen 29, 4181 BJ, in Waardenburg (12-07-2023) (geen bezwaar mogelijk), ODR230896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24071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071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071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8966</meta:user-defined>
    <dc:language>nl</dc:language>
    <meta:user-defined meta:name="OVERHEIDop.locatietype/OVERHEIDop.gebiedsmarkering">Adres</meta:user-defined>
    <meta:user-defined meta:name="DC.title">Aanvraag vergunning voor het bouwen van 30 woningen aan Koningin Julianaplantsoen 29 te Waardenburg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4071</meta:user-defined>
    <meta:user-defined meta:name="OVERHEIDop.GmbID/DC.identifier">gmb-2023-324071</meta:user-defined>
    <meta:user-defined meta:name="OVERHEIDop.versieInformatie"/>
  </office:meta>
</office:document-meta>
</file>