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beekstraat 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etsverboden/Fietsenrek verwijderen, Molenbeekstraat 1 , 17-08-2023, Locatie: Molenbeekstraat 1-H</text:p>
            <text:p text:style-name="common-al">Looptijd :17-08-2023 t/m 17-08-2023</text:p>
            <text:p text:style-name="common-al">Verzonden naar aanvrager op: 19-07-2023</text:p>
            <text:p text:style-name="common-al">Kenmerk gemeente: Z/23/2197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976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3476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476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476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7642</meta:user-defined>
    <meta:user-defined meta:name="DCTERMS.abstract">Fietsverboden/Fietsenrek verwijderen, Molenbeekstraat 1 , 17-08-2023, Molenbeekstraat 1-H</meta:user-defined>
    <dc:language>nl</dc:language>
    <meta:user-defined meta:name="OVERHEIDop.locatietype/OVERHEIDop.gebiedsmarkering">Punt</meta:user-defined>
    <meta:user-defined meta:name="DC.title">Besluit apv vergunning Verleend - Molenbeekstraat 1-H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3476</meta:user-defined>
    <meta:user-defined meta:name="OVERHEIDop.GmbID/DC.identifier">gmb-2023-323476</meta:user-defined>
    <meta:user-defined meta:name="OVERHEIDop.versieInformatie"/>
  </office:meta>
</office:document-meta>
</file>