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het bouwen van 25 woningen kadastraal bekend gemeente Heteren, sectie C, percelen 2727, 919 en 2600  te Heteren (Huisnummerbesluit Flessestraat 58 t/m 126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over de aanvraag voor het bouwen van 25 woningen. De volgende omgevingsvergunning is verleend:</text:p>
            <text:p text:style-name="common-al">
            <text:span text:style-name="nadrukvet">Locatie: </text:span>kadastraal bekend gemeente Heteren, sectie C, percelen 2727, 919 en 2600 te Heteren(Huisnummerbesluit Flessestraat 58 t/m 126)</text:p>
            <text:p text:style-name="common-al">
            <text:span text:style-name="nadrukvet">Zaaknummer: </text:span>HOV-22-2174</text:p>
            <text:p text:style-name="common-al">
            <text:span text:style-name="nadrukvet">Datum besluit:</text:span> 23 januari 2023</text:p>
            <text:p text:style-name="common-al">
            <text:span text:style-name="nadrukvet">Onderdelen:</text:span>
          </text:p>
            <text:list text:style-name="id1-3-2-1-1-6">
              <text:list-item text:style-override="id1-3-2-1-1-6-1">
                <text:number>•</text:number>
                <text:p text:style-name="al">Bouw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Zorg ervoor dat u uw brief verstuurt binnen 6 weken na 25 januari 2023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common-al">Houd er rekening mee dat u griffierecht betaalt voor een voorlopige voorzie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2327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327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327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Kennisgeving besluit het bouwen van 25 woningen kadastraal bekend gemeente Heteren, sectie C, percelen 2727, 919 en 2600  te Heteren (Huisnummerbesluit Flessestraat 58 t/m 126)</meta:user-defined>
    <meta:user-defined meta:name="DCTERMS.W3CDTF/DCTERMS.available">2023-01-25</meta:user-defined>
    <meta:user-defined meta:name="DCTERMS.W3CDTF/OVERHEIDop.jaargang">2023</meta:user-defined>
    <meta:user-defined meta:name="OVERHEIDop.publicationIssue">32327</meta:user-defined>
    <meta:user-defined meta:name="OVERHEIDop.GmbID/DC.identifier">gmb-2023-32327</meta:user-defined>
    <meta:user-defined meta:name="OVERHEIDop.versieInformatie"/>
  </office:meta>
</office:document-meta>
</file>