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EEN ROOKKANAAL AAN EEN WONING, ANNIE ZERNIKEWEG 3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een rookkanaal aan een woning op het perceel Annie Zernikeweg 37 te Heerenveen (19 jul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2627</text:span><text:line-break/><text:date style:data-style-name="dag" text:fixed="true" text:date-value="2023-07-21"/><text:line-break/><text:date style:data-style-name="jaar" text:fixed="true" text:date-value="2023-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627</text:span><text:date style:data-style-name="nicedate" text:fixed="true" text:date-value="2023-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627</text:span><text:date style:data-style-name="nicedate" text:fixed="true" text:date-value="2023-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AANBRENGEN VAN EEN ROOKKANAAL AAN EEN WONING, ANNIE ZERNIKEWEG 37 HEERENVEEN</meta:user-defined>
    <meta:user-defined meta:name="DCTERMS.W3CDTF/DCTERMS.available">2023-07-21</meta:user-defined>
    <meta:user-defined meta:name="DCTERMS.W3CDTF/OVERHEIDop.jaargang">2023</meta:user-defined>
    <meta:user-defined meta:name="OVERHEIDop.publicationIssue">322627</meta:user-defined>
    <meta:user-defined meta:name="OVERHEIDop.GmbID/DC.identifier">gmb-2023-322627</meta:user-defined>
    <meta:user-defined meta:name="OVERHEIDop.versieInformatie"/>
  </office:meta>
</office:document-meta>
</file>