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ekeningmetbordenB06voorrangssituatiefietspadicd1cd42e-0de4-4ae4-9935-8061306613e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rangssituatie fietspad Hoevestein/Nijenoord Allee</text:p>
      <text:section text:name="regeling_id1-3-2" text:style-name="regeling">
        <text:section text:name="aanhef_id1-3-2-1" text:style-name="aanhef">
          <text:section text:name="context_id1-3-2-1-1" text:style-name="context">
            <text:p text:style-name="context.al">JSO_342B_LL_23</text:p>
            <text:p text:style-name="context_bottom"/>
          </text:section>
          <text:p text:style-name="aanhef_wie">Burgemeester en Wethouders van de gemeente Wageningen,</text:p>
          <text:section text:name="considerans_id1-3-2-1-3" text:style-name="considerans">
            <text:p text:style-name="tussenkopcur">
            <text:span text:style-name="nadrukvet">Overwegingen ten aanzien van het besluit</text:span>
          </text:p>
            <text:p text:style-name="considerans.al">
            <draw:frame><draw:text-box><text:section text:name="plaatje_id1-3-2-1-3-2-1" text:style-name="plaatje">
              <text:p text:style-name="illustratie_id1-3-2-1-3-2-1-1"><draw:frame draw:style-name="illustratie_id1-3-2-1-3-2-1-1" text:anchor-type="paragraph" svg:width="150mm" svg:height="102.2mm"><draw:image xlink:href="Pictures/TekeningmetbordenB06voorrangssituatiefietspadicd1cd42e-0de4-4ae4-9935-8061306613ec.png" xlink:type="simple"/></draw:frame></text:p>
            </text:section></draw:text-box></draw:frame>
          </text:p>
            <text:p text:style-name="considerans.al">In de afbeelding hierboven is te zien waar de verkeersborden worden geplaatst om de voorrangssituatie in te stellen.</text:p>
            <text:p text:style-name="considerans.al">
            <text:span text:style-name="nadrukvet">Bevoegdheid:</text:span>
          </text:p>
            <text:p text:style-name="considerans.al">Artikel 18, eerste lid, onder d, van de Wegenverkeerswet 1994.</text:p>
            <text:p text:style-name="considerans.al">
            <text:span text:style-name="nadrukvet">Grondslag:</text:span>
          </text:p>
            <text:p text:style-name="considerans.al">Artikel 15 Wegenverkeerswet en artikel 12 BABW.</text:p>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nsiderans.al">
            <text:span text:style-name="nadrukvet">Aanleiding en belangen:</text:span>
          </text:p>
            <text:p text:style-name="considerans.al">
            <text:span text:style-name="nadrukcur">Aanleiding:</text:span>
          </text:p>
            <text:p text:style-name="considerans.al">De aanleiding voor het instellen van de voorrang bij het fietspad Hoevestein/Nijenoord Allee heeft te maken met dat er vanuit meerdere bewoners de vraagt werd gesteld wie nu de voorrang heeft op het fietspad. Doormiddel van het plaaten van de twee voorrangsborden wordt de situatie duidelijker zodat fietsers weten wie voorrang heeft en wie voorrang moet verlenen. Bij de twee verkeersborden worden ook haaientanden aangebracht.</text:p>
            <text:p text:style-name="considerans.al">
            <text:span text:style-name="nadrukcur">Belangen:</text:span>
          </text:p>
            <text:p text:style-name="considerans.al">Aan dit verkeersbesluit liggen de volgende belangen, als bedoeld in artikel 2 van de Wegenverkeerswet 1994, ten grondslag:</text:p>
            <text:p text:style-name="considerans.al">- het verzekeren van de veiligheid op de weg;</text:p>
            <text:p text:style-name="considerans.al">- het beschermen van weggebruikers en passagiers.</text:p>
            <text:p text:style-name="considerans.al">
            <text:span text:style-name="nadrukvet">
              <text:span text:style-name="nadrukcur">Politieadvies</text:span>
            </text:span>
          </text:p>
            <text:p text:style-name="considerans.al">In overeenstemming met artikel 24 van het Besluit administratieve bepalingen inzake het wegverkeer is er overleg geweest met de gemandateerde van de politie, eenheid Oost Nederland, district Gelderland-Midden. De politie heeft positief geadviseerd.</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besluit tot het plaatsen van de volgende borden uit Bijlage 1 van het Reglement verkeersregels en verkeerstekens (RVV 1990):</text:p>
            <text:p text:style-name="common-al">1. De borden B6 (verleen voorrang aan bestuurders op de kruisende weg) op:</text:p>
            <text:p text:style-name="common-al">- Hoevestein (voor fietsoversteek en kruising met fietspad dat parrallel langs de Nijenoord Allee loopt);</text:p>
            <text:p text:style-name="last-al">- Hoevestein (waar fietsers die op het fietspad parallel langs de Nijenoord Allee fietsen voorrang moeten velenen aan doorgaand fietsverkeer vanuit Hoevestein richting kruispunt Mansholtlaan/Grintweg/Nijenoord Allee).</text:p>
            <text:p text:style-name="tekst_bottom"/>
          </text:section>
        </text:section>
        <text:section text:name="regeling-sluiting_id1-3-2-3" text:style-name="regeling-sluiting">
          <text:section text:name="gegeven_id1-3-2-3-1" text:style-name="gegeven">
            <text:p text:style-name="dagtekening">
            <text:span text:style-name="plaats">Wageningen.</text:span>
            <text:span text:style-name="datum">21-07-2023</text:span>
          </text:p>
          </text:section>
          <text:section text:name="ondertekening_id1-3-2-3-2">
            <text:p>Burgemeester en Wethouders van Wageningen</text:p>
            <text:p><text:span text:style-name="deze">Namens deze,</text:span></text:p>
            <text:p><text:span text:style-name="ondertekening_naam"><text:span text:style-name="voornaam">ing.</text:span><text:span text:style-name="achternaam">L. Lansky</text:span></text:span></text:p>
            <text:p><text:span text:style-name="functie">Junior Verkeerskundig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nt u het niet met dit besluit eens? Dan willen wij u vragen om eerst telefonisch contact met ons op te nemen via 0317 - 49 29 11. We kunnen met u samen het besluit dan doornemen en uw eventuele vragen en opmerkingen bespreken. Wilt u na dit gesprek toch bezwaar maken? Zorg dan dat u binnen 6 weken na de publicatiedatum in de Staatscourant een bezwaarschrift ingediend heeft t.a.v. burgemeester en wethouders van de gemeente Wageningen. Daarmee voorkomt u dat we uw bezwaarschrift niet meer in behandeling kunnen nemen, omdat het te laat binnen is.</text:p>
          <text:p text:style-name="bezwaarschrift_al">Het bezwaarschrift dient te zijn ondertekend en tenminste te bevatten: uw naam en adres, de dagtekening, een omschrijving van het besluit waartegen uw bezwaar is gericht en de gronden van uw bezwaar. Wanneer u zich laat vertegenwoordigen of gebruik maakt van een gemachtigde, verzoeken wij u tevens te vermelden de naam en het adres van deze persoon. Wanneer voor het indienen van een gemachtigde die niet advocaat is, gebruik wordt gemaakt, verdient het aanbeveling de machtiging direct bij te sluiten. Het bezwaarschrift kunt u ook digitaal indienen, met behulp van uw DigiD, op <text:a xlink:href="http://www.wageningen.nl/bezwaar" xlink:type="simple">http://www.wageningen.nl/bezwaar</text:a>.</text:p>
          <text:p text:style-name="bezwaarschrift_al">
          <text:span text:style-name="nadrukcur">Voorlopige voorziening</text:span>
        </text:p>
          <text:p text:style-name="bezwaarschrift_al">Dit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Gelderland, afdeling Bestuursrecht, o.v.v. voorlopige voorzieningen, Postbus 9030, 6800 EM Arnhem. U kunt het verzoek om voorlopige voorziening ook digitaal indienen, met behulp van uw DigiD, via <text:a xlink:href="https://loket.rechtspraak.nl/Burgers/Digitaal%20procederen/33" xlink:type="simple">https://loket.rechtspraak.nl/Burgers/Digitaal%20procederen/33</text:a>. Meer informatie vindt u op deze site.</text:p>
          <text:p text:style-name="bezwaarschrift_al">
          <text:span text:style-name="nadrukcur">Kosten</text:span>
        </text:p>
          <text:p text:style-name="bezwaarschrift_al">Aan het indienen van een voorlopige voorziening zijn kosten (griffierecht) verbonden. Deze kunt u vinden op: <text:a xlink:href="https://www.rechtspraak.nl/Uw-Situatie/Onderwerpen/Kosten-rechtszaak/Griffierecht/Paginas/Griffierecht-bestuursrecht.aspx" xlink:type="simple">https://www.rechtspraak.nl/Uw-Situatie/Onderwerpen/Kosten-rechtszaak/Griffierecht/Paginas/Griffierecht-bestuursrecht.aspx</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2-1-1" style:parent-style-name="Standard">
      <style:paragraph-properties style:line-spacing="0mm" style:text-autospace="none" ofo:line-height="0.001cm"/>
    </style:style>
    <style:style style:family="graphic" style:name="illustratie_id1-3-2-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22307</text:span><text:line-break/><text:date style:data-style-name="dag" text:fixed="true" text:date-value="2023-07-21"/><text:line-break/><text:date style:data-style-name="jaar" text:fixed="true" text:date-value="2023-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307</text:span><text:date style:data-style-name="nicedate" text:fixed="true" text:date-value="2023-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307</text:span><text:date style:data-style-name="nicedate" text:fixed="true" text:date-value="2023-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5/xml/MC-DRP-VB-Web-CB.xml</meta:user-defined>
    <meta:user-defined meta:name="OVERHEID.Gemeente/DC.creator">Wageningen</meta:user-defined>
    <meta:user-defined meta:name="OVERHEID.Gemeente/OVERHEID.authority">Wageningen</meta:user-defined>
    <meta:user-defined meta:name="OVERHEID.Informatietype/DC.type">officiële publicatie</meta:user-defined>
    <meta:user-defined meta:name="OVERHEIDop.Rubriek/DC.type">verkeersbesluit of -mededeling</meta:user-defined>
    <meta:user-defined meta:name="OVERHEID.Gemeente/DCTERMS.publisher">Wage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ageningen - Voorrangssituatie fietspad - Hoevestein/Nijenoord Allee</meta:user-defined>
    <meta:user-defined meta:name="OVERHEIDvb.Wegcategorie/OVERHEIDvb.wegcategorie">Erftoegangsweg binnen de bebouwde kom</meta:user-defined>
    <meta:user-defined meta:name="OVERHEIDvb.Weggebruiker/OVERHEIDvb.weggebruiker">fietsers</meta:user-defined>
    <meta:user-defined meta:name="OVERHEIDvb.referentienummer">JSO_342B_LL_23</meta:user-defined>
    <meta:user-defined meta:name="DCTERMS.abstract">Het instellen van de voorrangssituatie bij het fietspad Hoevestein/Nijenoord Allee.</meta:user-defined>
    <meta:user-defined meta:name="OVERHEIDop.verkeersbordcode">B6</meta:user-defined>
    <dc:language>nl</dc:language>
    <meta:user-defined meta:name="OVERHEIDop.locatietype/OVERHEIDop.gebiedsmarkering">Punt</meta:user-defined>
    <meta:user-defined meta:name="OVERHEIDop.locatietype/OVERHEIDop.gebiedsmarkering">Punt</meta:user-defined>
    <meta:user-defined meta:name="DC.title">Voorrangssituatie fietspad Hoevestein/Nijenoord Allee</meta:user-defined>
    <meta:user-defined meta:name="DCTERMS.W3CDTF/DCTERMS.available">2023-07-21</meta:user-defined>
    <meta:user-defined meta:name="DCTERMS.W3CDTF/OVERHEIDop.jaargang">2023</meta:user-defined>
    <meta:user-defined meta:name="OVERHEIDop.publicationIssue">322307</meta:user-defined>
    <meta:user-defined meta:name="OVERHEIDop.GmbID/DC.identifier">gmb-2023-322307</meta:user-defined>
    <meta:user-defined meta:name="OVERHEIDop.versieInformatie"/>
  </office:meta>
</office:document-meta>
</file>