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Amerikahavenweg 20, Amsterdam - het bouwen van een laboratorium en het intern verbouwen van het lab-kantoo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bouwen van een laboratorium en het intern verbouwen van het lab-kantoor . Ontvangstdatum aanvraag: 23-12-2022 Aanvrager: Struyk Verwo Infra B.V. Zaaknummer: 11771213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08975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206</text:span><text:line-break/><text:date style:data-style-name="dag" text:fixed="true" text:date-value="2023-01-03"/><text:line-break/><text:date style:data-style-name="jaar" text:fixed="true" text:date-value="2023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6</text:span><text:date style:data-style-name="nicedate" text:fixed="true" text:date-value="2023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6</text:span><text:date style:data-style-name="nicedate" text:fixed="true" text:date-value="2023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3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08975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Amerikahavenweg 20, Amsterdam - het bouwen van een laboratorium en het intern verbouwen van het lab-kantoor</meta:user-defined>
    <meta:user-defined meta:name="DCTERMS.W3CDTF/DCTERMS.available">2023-01-03</meta:user-defined>
    <meta:user-defined meta:name="DCTERMS.W3CDTF/OVERHEIDop.jaargang">2023</meta:user-defined>
    <meta:user-defined meta:name="OVERHEIDop.publicationIssue">3206</meta:user-defined>
    <meta:user-defined meta:name="OVERHEIDop.GmbID/DC.identifier">gmb-2023-3206</meta:user-defined>
    <meta:user-defined meta:name="OVERHEIDop.versieInformatie"/>
  </office:meta>
</office:document-meta>
</file>