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KASTANJELAAN 16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Kastanjelaan 16 Helvoirt, onderhoud/restauratie H. Nicolaaskerk Helvoirt, Z23-26569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20588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88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588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KASTANJELAAN 16 HELVOIRT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0588</meta:user-defined>
    <meta:user-defined meta:name="OVERHEIDop.GmbID/DC.identifier">gmb-2023-320588</meta:user-defined>
    <meta:user-defined meta:name="OVERHEIDop.versieInformatie"/>
  </office:meta>
</office:document-meta>
</file>