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op het voordakvlak, Evenaar 161 te De Meern,  HZ_WABO-23-1958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venaar 161 te De Meern</text:p>
            <text:p text:style-name="common-al">HZ_WABO-23-19587</text:p>
            <text:p text:style-name="common-al">Toelichting: het bouwen van een dakkapel op het voordakvlak</text:p>
            <text:p text:style-name="common-al">Datum besluit: 18 juli 2023</text:p>
            <text:p text:style-name="common-al">Startdatum bezwaartermijn: 19 jul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20534</text:span><text:line-break/><text:date style:data-style-name="dag" text:fixed="true" text:date-value="2023-07-20"/><text:line-break/><text:date style:data-style-name="jaar" text:fixed="true" text:date-value="2023-07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20534</text:span><text:date style:data-style-name="nicedate" text:fixed="true" text:date-value="2023-07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20534</text:span><text:date style:data-style-name="nicedate" text:fixed="true" text:date-value="2023-07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op het voordakvlak, Evenaar 161 te De Meern,  HZ_WABO-23-19587</meta:user-defined>
    <meta:user-defined meta:name="DCTERMS.W3CDTF/DCTERMS.available">2023-07-20</meta:user-defined>
    <meta:user-defined meta:name="DCTERMS.W3CDTF/OVERHEIDop.jaargang">2023</meta:user-defined>
    <meta:user-defined meta:name="OVERHEIDop.externeBijlage">Aanvraagdocument  publiceerbaar-A|exb-2023-35783</meta:user-defined>
    <meta:user-defined meta:name="OVERHEIDop.externeBijlage">Besluit omgevingsvergunning publiceerbaar|exb-2023-35784</meta:user-defined>
    <meta:user-defined meta:name="OVERHEIDop.publicationIssue">320534</meta:user-defined>
    <meta:user-defined meta:name="OVERHEIDop.GmbID/DC.identifier">gmb-2023-320534</meta:user-defined>
    <meta:user-defined meta:name="OVERHEIDop.versieInformatie"/>
  </office:meta>
</office:document-meta>
</file>