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</text:span>
          </text:p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Kollumersweach</text:p>
            <text:p text:style-name="common-al">Sparrewei 12, het bouwen van 4 woningen (aanvraag is ontvangen op 10 juli 2023). 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0022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022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022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972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3-07-26</meta:user-defined>
    <meta:user-defined meta:name="DCTERMS.W3CDTF/OVERHEIDop.jaargang">2023</meta:user-defined>
    <meta:user-defined meta:name="OVERHEIDop.publicationIssue">320022</meta:user-defined>
    <meta:user-defined meta:name="OVERHEIDop.GmbID/DC.identifier">gmb-2023-320022</meta:user-defined>
    <meta:user-defined meta:name="OVERHEIDop.versieInformatie"/>
  </office:meta>
</office:document-meta>
</file>