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opbouw op het dak, Zeedistel 40 te De Meern,  HZ_WABO-23-146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edistel 40 te De Meern</text:p>
            <text:p text:style-name="common-al">HZ_WABO-23-14646</text:p>
            <text:p text:style-name="common-al">Toelichting: het bouwen van een opbouw op het d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9096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096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096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opbouw op het dak, Zeedistel 40 te De Meern,  HZ_WABO-23-14646</meta:user-defined>
    <meta:user-defined meta:name="DCTERMS.W3CDTF/DCTERMS.available">2023-07-20</meta:user-defined>
    <meta:user-defined meta:name="DCTERMS.W3CDTF/OVERHEIDop.jaargang">2023</meta:user-defined>
    <meta:user-defined meta:name="OVERHEIDop.publicationIssue">319096</meta:user-defined>
    <meta:user-defined meta:name="OVERHEIDop.GmbID/DC.identifier">gmb-2023-319096</meta:user-defined>
    <meta:user-defined meta:name="OVERHEIDop.versieInformatie"/>
  </office:meta>
</office:document-meta>
</file>