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TWEEDE COMPAGNONSWEG 6, BONTEB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en een bijgebouw, Tweede Compagnonsweg 6 te Bontebok (05-06-2023 tot en net 14-07-2023).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7591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591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591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EN ZIENSWIJZEN ONTWERPOMGEVINGSVERGUNNING, TWEEDE COMPAGNONSWEG 6, BONTEBOK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7591</meta:user-defined>
    <meta:user-defined meta:name="OVERHEIDop.GmbID/DC.identifier">gmb-2023-317591</meta:user-defined>
    <meta:user-defined meta:name="OVERHEIDop.versieInformatie"/>
  </office:meta>
</office:document-meta>
</file>