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otsterhaule, Hijlke Bangmaweg 3: verleende vergunning (Fase 2 ) het bouwen van bouwwerken en het dempen/graven en gedeeltelijk verbreden van een sloot ten behoeve van het omschakelen van een grondgebonden veehouderij naar een grondgebonden geitenhouderij (OV 20220522/638528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3 is een omgevingsvergunning verleend voor deze locatie. Het gaat om het bouwen van bouwwerken en het dempen/graven en gedeeltelijk verbreden van een sloot ten behoeve van het omschakelen van een grondgebonden veehouderij naar een grondgebonden geitenhouderij. Deze vergunning is tot stand gekomen via de uitgebreide voorbereidingsprocedure.</text:p>
            <text:p text:style-name="common-al"/>
            <text:p text:style-name="common-al">
            <text:span text:style-name="nadrukvet">Zienswijzen </text:span>
          </text:p>
            <text:p text:style-name="common-al">Het ontwerpbesluit heeft met ingang van 07-04-2023 tot en met 18-05-2023 ter inzage gelegen. Gedurende deze periode zijn er 3 zienswijzen binnengekomen. Deze zienswijzen zijn niet overgenomen.</text:p>
            <text:p text:style-name="common-al"/>
            <text:p text:style-name="common-al">Als u meent door dit besluit rechtstreeks benadeeld te zijn dan kunt u een beroepschrift indienen.</text:p>
            <text:p text:style-name="common-al">De termijn voor het indienen van een beroepschrift bedraagt zes weken met ingang van de dag na die waarop het besluit ter inzage is gelegd.</text:p>
            <text:p text:style-name="common-al">Het beroepschrift moet worden gericht aan de Rechtbank Noord-Nederland, Afdeling bestuursrecht, Postbus 150, 9700 AD Groningen.</text:p>
            <text:p text:style-name="common-al">Het beroepschrift moet worden ondertekend en ten minste bevatten:</text:p>
            <text:p text:style-name="common-al">� de naam en het adres van de indiener</text:p>
            <text:p text:style-name="common-al">� de dagtekening</text:p>
            <text:p text:style-name="common-al">� een omschrijving van het besluit waartegen het beroep is gericht</text:p>
            <text:p text:style-name="common-al">� de gronden van het beroep</text:p>
            <text:p text:style-name="common-al">Tegelijk met de indiening van het beroepschrift kunt u vragen het besluit tijdelijk ongedaan te maken. Zo'n verzoek om voorlopige voorziening moet worden gericht aan de voorzieningenrechter van bovengenoemde rechtbank in Groningen.</text:p>
            <text:p text:style-name="common-al">Via http://loket.rechtspraak.nl/bestuursrecht kunt u digitaal een beroepschrift/verzoek om voorlopige voorziening indienen bij genoemde rechtbank. Hiervoor dient u te beschikken over DigiD.</text:p>
            <text:p text:style-name="common-al">Een besluit treedt in werking na afloop van de beroepstermijn, tenzij gedurende die termijn een verzoek om voorlopige voorziening is gedaan.</text:p>
            <text:p text:style-name="last-al">Wilt u meer weten over de procedure en eventuele bijkomende kos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17437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43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743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otsterhaule, Hijlke Bangmaweg 3: verleende vergunning (Fase 2 ) het bouwen van bouwwerken en het dempen/graven en gedeeltelijk verbreden van een sloot ten behoeve van het omschakelen van een grondgebonden veehouderij naar een grondgebonden geitenhouderij (OV 20220522/6385287)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7437</meta:user-defined>
    <meta:user-defined meta:name="OVERHEIDop.GmbID/DC.identifier">gmb-2023-317437</meta:user-defined>
    <meta:user-defined meta:name="OVERHEIDop.versieInformatie"/>
  </office:meta>
</office:document-meta>
</file>