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Vinkenstraat 80, 1506 CN Zaandam, Vinkenstraat 80A, 1506 CN Zaandam - het bouwen van een dakopbouw en uitb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1862 - het bouwen van een dakopbouw en uitbouw op de locatie Vinkenstraat 80, 1506 CN Zaandam en Vinkenstraat 80A, 1506 CN Zaandam</text:p>
            <text:p text:style-name="common-al">Aanvraag ontvangen: 03-07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17325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7325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7325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186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- Vinkenstraat 80, 1506 CN Zaandam, Vinkenstraat 80A, 1506 CN Zaandam - het bouwen van een dakopbouw en uitbouw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7325</meta:user-defined>
    <meta:user-defined meta:name="OVERHEIDop.GmbID/DC.identifier">gmb-2023-317325</meta:user-defined>
    <meta:user-defined meta:name="OVERHEIDop.versieInformatie"/>
  </office:meta>
</office:document-meta>
</file>