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t.h.v. de Piet Heinkade, Amsterdam - PHS (Programma Hoogfrequent Spoor) Amsterdam - het bouwen van twee tijdelijke meerpalen t.b.v. de aanleg van De Vrije Kruis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van twee tijdelijke meerpalen t.b.v. de aanleg van De Vrije Kruising. Ontvangstdatum aanvraag: 20-12-2022 Aanvrager: Strukton Infrastructure Specialties B.V. Zaaknummer: 11759924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08972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70</text:span><text:line-break/><text:date style:data-style-name="dag" text:fixed="true" text:date-value="2023-01-03"/><text:line-break/><text:date style:data-style-name="jaar" text:fixed="true" text:date-value="2023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70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70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08972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t.h.v. de Piet Heinkade, Amsterdam - PHS (Programma Hoogfrequent Spoor) Amsterdam - het bouwen van twee tijdelijke meerpalen t.b.v. de aanleg van De Vrije Kruising</meta:user-defined>
    <meta:user-defined meta:name="DCTERMS.W3CDTF/DCTERMS.available">2023-01-03</meta:user-defined>
    <meta:user-defined meta:name="DCTERMS.W3CDTF/OVERHEIDop.jaargang">2023</meta:user-defined>
    <meta:user-defined meta:name="OVERHEIDop.publicationIssue">3170</meta:user-defined>
    <meta:user-defined meta:name="OVERHEIDop.GmbID/DC.identifier">gmb-2023-3170</meta:user-defined>
    <meta:user-defined meta:name="OVERHEIDop.versieInformatie"/>
  </office:meta>
</office:document-meta>
</file>