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Christian Neefestraat 52 t.m 456 (even), Amsterdam - het wijzigen van de reeds verleende vergunning zaak11090185, voor het bouwen van twee woontoren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wijzigen van de reeds verleende vergunning met zaaknummer 11090185, voor het bouwen van 2 woontorens met plint en stallinggarage en fietsenstalling op de locatie Christian Neefestraat 52 t/m 456 (even) te Amsterdam. Het perceel is kadastraal bekend als sectie AB, perceel 2993. Datum besluit: 13 juli 2023 Aanvrager: Park North Development B.V. Zaaknummer: 1197306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942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16432</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432</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432</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329422</meta:user-defined>
    <meta:user-defined meta:name="DCTERMS.abstract">Bekendmaking van Gemeente Amsterdam</meta:user-defined>
    <dc:language>nl</dc:language>
    <meta:user-defined meta:name="OVERHEIDop.locatietype/OVERHEIDop.gebiedsmarkering">Punt</meta:user-defined>
    <meta:user-defined meta:name="DC.title">Vergunning Verleend - Christian Neefestraat 52 t.m 456 (even), Amsterdam - het wijzigen van de reeds verleende vergunning zaak11090185, voor het bouwen van twee woontorens</meta:user-defined>
    <meta:user-defined meta:name="OVERHEIDop.datumEindeReactietermijn">2023-08-25</meta:user-defined>
    <meta:user-defined meta:name="OVERHEIDop.terinzageleggingBG">https://mozardloket.odnzkg.nl/mozard/!suite42.scherm1260?mObj=1329422</meta:user-defined>
    <meta:user-defined meta:name="DCTERMS.W3CDTF/DCTERMS.available">2023-07-19</meta:user-defined>
    <meta:user-defined meta:name="DCTERMS.W3CDTF/OVERHEIDop.jaargang">2023</meta:user-defined>
    <meta:user-defined meta:name="OVERHEIDop.publicationIssue">316432</meta:user-defined>
    <meta:user-defined meta:name="OVERHEIDop.GmbID/DC.identifier">gmb-2023-316432</meta:user-defined>
    <meta:user-defined meta:name="OVERHEIDop.versieInformatie"/>
  </office:meta>
</office:document-meta>
</file>