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trafo-station, Heijcopperkade 2A te Utrecht, HZ_WABO-23-2458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eijcopperkade 2A te Utrecht</text:span>
          </text:p>
            <text:p text:style-name="common-al">HZ_WABO-23-24588</text:p>
            <text:p text:style-name="common-al">Toelichting: het bouwen van een trafo-station</text:p>
            <text:p text:style-name="common-al">Datum ontvangst aanvraag: 13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16128</text:span><text:line-break/><text:date style:data-style-name="dag" text:fixed="true" text:date-value="2023-07-19"/><text:line-break/><text:date style:data-style-name="jaar" text:fixed="true" text:date-value="2023-07-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6128</text:span><text:date style:data-style-name="nicedate" text:fixed="true" text:date-value="2023-07-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6128</text:span><text:date style:data-style-name="nicedate" text:fixed="true" text:date-value="2023-07-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OVERHEIDop.locatietype/OVERHEIDop.gebiedsmarkering">Vlak</meta:user-defined>
    <meta:user-defined meta:name="DC.title">Aanvraag omgevingsvergunning, het bouwen van een trafo-station, Heijcopperkade 2A te Utrecht, HZ_WABO-23-24588</meta:user-defined>
    <meta:user-defined meta:name="DCTERMS.W3CDTF/DCTERMS.available">2023-07-19</meta:user-defined>
    <meta:user-defined meta:name="DCTERMS.W3CDTF/OVERHEIDop.jaargang">2023</meta:user-defined>
    <meta:user-defined meta:name="OVERHEIDop.externeBijlage">Publiceerbaar-A|exb-2023-35402</meta:user-defined>
    <meta:user-defined meta:name="OVERHEIDop.publicationIssue">316128</meta:user-defined>
    <meta:user-defined meta:name="OVERHEIDop.GmbID/DC.identifier">gmb-2023-316128</meta:user-defined>
    <meta:user-defined meta:name="OVERHEIDop.versieInformatie"/>
  </office:meta>
</office:document-meta>
</file>