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Stroeërweg 45 Stroe, het uitbreiden van de bedrijfswoning en het bouwen van een kantoo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2 juli 2023</text:p>
            <text:p text:style-name="common-al">Zaaknummer 2023W1062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15897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897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897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Stroeërweg 45 Stroe, het uitbreiden van de bedrijfswoning en het bouwen van een kantoor.</meta:user-defined>
    <meta:user-defined meta:name="DCTERMS.W3CDTF/DCTERMS.available">2023-07-19</meta:user-defined>
    <meta:user-defined meta:name="DCTERMS.W3CDTF/OVERHEIDop.jaargang">2023</meta:user-defined>
    <meta:user-defined meta:name="OVERHEIDop.publicationIssue">315897</meta:user-defined>
    <meta:user-defined meta:name="OVERHEIDop.GmbID/DC.identifier">gmb-2023-315897</meta:user-defined>
    <meta:user-defined meta:name="OVERHEIDop.versieInformatie"/>
  </office:meta>
</office:document-meta>
</file>