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</text:span>
          </text:p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Kollum</text:p>
            <text:p text:style-name="common-al"/>
            <text:p text:style-name="common-al">Willem Loréweg 30, het plaatsen van twee kleine (erf)windturbines (aanvraag is ontvangen op 10 juli 2023). 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5463</text:span><text:line-break/><text:date style:data-style-name="dag" text:fixed="true" text:date-value="2023-07-26"/><text:line-break/><text:date style:data-style-name="jaar" text:fixed="true" text:date-value="2023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463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5463</text:span><text:date style:data-style-name="nicedate" text:fixed="true" text:date-value="2023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949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7-26</meta:user-defined>
    <meta:user-defined meta:name="DCTERMS.W3CDTF/OVERHEIDop.jaargang">2023</meta:user-defined>
    <meta:user-defined meta:name="OVERHEIDop.publicationIssue">315463</meta:user-defined>
    <meta:user-defined meta:name="OVERHEIDop.GmbID/DC.identifier">gmb-2023-315463</meta:user-defined>
    <meta:user-defined meta:name="OVERHEIDop.versieInformatie"/>
  </office:meta>
</office:document-meta>
</file>