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een woning, Gerard Revestraat 126 te Utrecht,  HZ_WABO-23-1943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rard Revestraat 126 te Utrecht</text:p>
            <text:p text:style-name="common-al">HZ_WABO-23-19430</text:p>
            <text:p text:style-name="common-al">Toelichting: het bouwen van een dakopbouw op een woning</text:p>
            <text:p text:style-name="common-al">Datum besluit: 13 juli 2023</text:p>
            <text:p text:style-name="common-al">Startdatum bezwaartermijn: 14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14490</text:span><text:line-break/><text:date style:data-style-name="dag" text:fixed="true" text:date-value="2023-07-18"/><text:line-break/><text:date style:data-style-name="jaar" text:fixed="true" text:date-value="2023-07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4490</text:span><text:date style:data-style-name="nicedate" text:fixed="true" text:date-value="2023-07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4490</text:span><text:date style:data-style-name="nicedate" text:fixed="true" text:date-value="2023-07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een woning, Gerard Revestraat 126 te Utrecht,  HZ_WABO-23-19430</meta:user-defined>
    <meta:user-defined meta:name="DCTERMS.W3CDTF/DCTERMS.available">2023-07-18</meta:user-defined>
    <meta:user-defined meta:name="DCTERMS.W3CDTF/OVERHEIDop.jaargang">2023</meta:user-defined>
    <meta:user-defined meta:name="OVERHEIDop.externeBijlage">Aanvraag publiceerbaar-A|exb-2023-35257</meta:user-defined>
    <meta:user-defined meta:name="OVERHEIDop.externeBijlage">Besluit omgevingsvergunning publiceerbaar|exb-2023-35258</meta:user-defined>
    <meta:user-defined meta:name="OVERHEIDop.publicationIssue">314490</meta:user-defined>
    <meta:user-defined meta:name="OVERHEIDop.GmbID/DC.identifier">gmb-2023-314490</meta:user-defined>
    <meta:user-defined meta:name="OVERHEIDop.versieInformatie"/>
  </office:meta>
</office:document-meta>
</file>