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voor een omgevingsvergunning Z-HZ_WABO-2023-02691 Kruisstraat 51 te Tilburg, Bouwen van een nieuwe tuinberging, 12 juli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3-02691 - I - Kruisstraat 51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14031</text:span><text:line-break/><text:date style:data-style-name="dag" text:fixed="true" text:date-value="2023-07-18"/><text:line-break/><text:date style:data-style-name="jaar" text:fixed="true" text:date-value="2023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4031</text:span><text:date style:data-style-name="nicedate" text:fixed="true" text:date-value="2023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4031</text:span><text:date style:data-style-name="nicedate" text:fixed="true" text:date-value="2023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ingekomen aanvraag voor een omgevingsvergunning Z-HZ_WABO-2023-02691 Kruisstraat 51 te Tilburg, Bouwen van een nieuwe tuinberging, 12 juli 2023</meta:user-defined>
    <meta:user-defined meta:name="DCTERMS.W3CDTF/DCTERMS.available">2023-07-18</meta:user-defined>
    <meta:user-defined meta:name="DCTERMS.W3CDTF/OVERHEIDop.jaargang">2023</meta:user-defined>
    <meta:user-defined meta:name="OVERHEIDop.publicationIssue">314031</meta:user-defined>
    <meta:user-defined meta:name="OVERHEIDop.GmbID/DC.identifier">gmb-2023-314031</meta:user-defined>
    <meta:user-defined meta:name="OVERHEIDop.versieInformatie"/>
  </office:meta>
</office:document-meta>
</file>