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AANLEGGEN VAN EEN GESLOTEN BODEMENERGIESYSTEEM, MARKTWEG 104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/>
            <text:p text:style-name="common-al">Het aanleggen van een gesloten bodemenergiesysteem op het perceel Marktweg 104 te Heerenveen  (10-07-2023).</text:p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13221</text:span><text:line-break/><text:date style:data-style-name="dag" text:fixed="true" text:date-value="2023-07-17"/><text:line-break/><text:date style:data-style-name="jaar" text:fixed="true" text:date-value="2023-07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13221</text:span><text:date style:data-style-name="nicedate" text:fixed="true" text:date-value="2023-07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13221</text:span><text:date style:data-style-name="nicedate" text:fixed="true" text:date-value="2023-07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8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AANVRAAG OMGEVINGSVERGUNNING, AANLEGGEN VAN EEN GESLOTEN BODEMENERGIESYSTEEM, MARKTWEG 104 HEERENVEEN</meta:user-defined>
    <meta:user-defined meta:name="DCTERMS.W3CDTF/DCTERMS.available">2023-07-17</meta:user-defined>
    <meta:user-defined meta:name="DCTERMS.W3CDTF/OVERHEIDop.jaargang">2023</meta:user-defined>
    <meta:user-defined meta:name="OVERHEIDop.publicationIssue">313221</meta:user-defined>
    <meta:user-defined meta:name="OVERHEIDop.GmbID/DC.identifier">gmb-2023-313221</meta:user-defined>
    <meta:user-defined meta:name="OVERHEIDop.versieInformatie"/>
  </office:meta>
</office:document-meta>
</file>