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(vervangen) van een brug, Vervanging brug Harvardlaan, perceelnr. 394, sectie N te Utrecht,  HZ_WABO-23-080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vanging brug Harvardlaan, perceelnr. 394, sectie N te Utrecht</text:p>
            <text:p text:style-name="common-al">HZ_WABO-23-08092</text:p>
            <text:p text:style-name="common-al">Toelichting: het bouwen (vervangen) van een brug</text:p>
            <text:p text:style-name="common-al">Datum besluit: 13 juli 2023</text:p>
            <text:p text:style-name="common-al">Startdatum bezwaartermijn: 1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3218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218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218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(vervangen) van een brug, Vervanging brug Harvardlaan, perceelnr. 394, sectie N te Utrecht,  HZ_WABO-23-08092</meta:user-defined>
    <meta:user-defined meta:name="DCTERMS.W3CDTF/DCTERMS.available">2023-07-17</meta:user-defined>
    <meta:user-defined meta:name="DCTERMS.W3CDTF/OVERHEIDop.jaargang">2023</meta:user-defined>
    <meta:user-defined meta:name="OVERHEIDop.externeBijlage">Aanvraag publiceerbaar-A|exb-2023-35078</meta:user-defined>
    <meta:user-defined meta:name="OVERHEIDop.externeBijlage">Besluit omgevingsvergunning publiceerbaar|exb-2023-35079</meta:user-defined>
    <meta:user-defined meta:name="OVERHEIDop.publicationIssue">313218</meta:user-defined>
    <meta:user-defined meta:name="OVERHEIDop.GmbID/DC.identifier">gmb-2023-313218</meta:user-defined>
    <meta:user-defined meta:name="OVERHEIDop.versieInformatie"/>
  </office:meta>
</office:document-meta>
</file>