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Lobeliuslaan 319, 1504 EE Zaandam - het bouwen van een dakkapel op het voordakvlak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2112 - het bouwen van een dakkapel op het voordakvlak van een woning  op de locatie Lobeliuslaan 319, 1504 EE Zaandam</text:p>
            <text:p text:style-name="common-al">Aanvraag ontvangen: 10-07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13113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113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113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2112</meta:user-defined>
    <dc:language>nl</dc:language>
    <meta:user-defined meta:name="OVERHEIDop.locatietype/OVERHEIDop.gebiedsmarkering">Punt</meta:user-defined>
    <meta:user-defined meta:name="DC.title">Aanvraag omgevingsvergunning - Lobeliuslaan 319, 1504 EE Zaandam - het bouwen van een dakkapel op het voordakvlak van een woning</meta:user-defined>
    <meta:user-defined meta:name="DCTERMS.W3CDTF/DCTERMS.available">2023-07-17</meta:user-defined>
    <meta:user-defined meta:name="DCTERMS.W3CDTF/OVERHEIDop.jaargang">2023</meta:user-defined>
    <meta:user-defined meta:name="OVERHEIDop.publicationIssue">313113</meta:user-defined>
    <meta:user-defined meta:name="OVERHEIDop.GmbID/DC.identifier">gmb-2023-313113</meta:user-defined>
    <meta:user-defined meta:name="OVERHEIDop.versieInformatie"/>
  </office:meta>
</office:document-meta>
</file>