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verleend, het tijdelijk plaatsen van een overkapping (theatertent), Molenschotsebaan 21, 5124 NG Molensch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omgevingsvergunning verleend voor het tijdelijk plaatsen van een overkapping (theatertent) op het adres Molenschotsebaan 21, 5124 NG Molenschot. Verzenddatum besluit 13-07-2023 (1024866).</text:p>
            <text:p text:style-name="common-al">
            
          </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Voor het inzien van de stukken moet u een afspraak maken met het Klantcontactcentrum via 088-3821000 of via email info@gilzerij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12878</text:span><text:line-break/><text:date style:data-style-name="dag" text:fixed="true" text:date-value="2023-07-17"/><text:line-break/><text:date style:data-style-name="jaar" text:fixed="true" text:date-value="2023-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878</text:span><text:date style:data-style-name="nicedate" text:fixed="true" text:date-value="2023-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878</text:span><text:date style:data-style-name="nicedate" text:fixed="true" text:date-value="2023-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024866</meta:user-defined>
    <dc:language>nl</dc:language>
    <meta:user-defined meta:name="OVERHEIDop.locatietype/OVERHEIDop.gebiedsmarkering">Punt</meta:user-defined>
    <meta:user-defined meta:name="DC.title">Besluit omgevingsvergunning verleend, het tijdelijk plaatsen van een overkapping (theatertent), Molenschotsebaan 21, 5124 NG Molenschot</meta:user-defined>
    <meta:user-defined meta:name="DCTERMS.W3CDTF/DCTERMS.available">2023-07-17</meta:user-defined>
    <meta:user-defined meta:name="DCTERMS.W3CDTF/OVERHEIDop.jaargang">2023</meta:user-defined>
    <meta:user-defined meta:name="OVERHEIDop.publicationIssue">312878</meta:user-defined>
    <meta:user-defined meta:name="OVERHEIDop.GmbID/DC.identifier">gmb-2023-312878</meta:user-defined>
    <meta:user-defined meta:name="OVERHEIDop.versieInformatie"/>
  </office:meta>
</office:document-meta>
</file>