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sloten anterieure overeenkomst voor het perceel Louis Pasteurstraat/Roordastraat te Haarl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artikel 6.24 lid 3 Wro alsmede 6.2.12. Bro delen Burgemeester en wethouders mede dat zij op 29 juli 2023 een anterieure overeenkomst hebben gesloten voor het perceel ter plaatse van Louis Pasteurstraat/Roordastraat, kadastraal bekend HLM02 sectie Q 1248, 1249, 1250, 2441 (gedeeltelijk) en 2886 (gedeeltelijk).</text:p>
            <text:p text:style-name="common-al">De overeenkomst betreft de realisatie van een bouwplan. In het plangebied worden 84 sociale huurwoningen in de huidige 3 gebouwen gesloopt en komen er ca 150 woningen terug. Tevens zal Elan Wonen haar kantoor en een woonwinkel in het plan opnemen.</text:p>
            <text:p text:style-name="common-al">De gemeente faciliteert het bouwplan middels een omgevingsvergunning als bedoeld in artikel 2.1 eerste lid onderdeel c, van de Wet Algemene bepalingen Omgevingsrecht.</text:p>
            <text:p text:style-name="common-al">De overeenkomst met bijlagen van Vergadering BenW Besluitenlijst 11-04-2023 is te raadplegen op de website via <text:a xlink:href="https://gemeentebestuur-haarlem.notubiz.nl/vergadering/1109555#ai_7586130" xlink:type="simple"><text:span text:style-name="nadrukondlijn">https://gemeentebestuur-haarlem.notubiz.nl/vergadering/1109555#ai_7586130</text:span></text:a></text:p>
            <text:p text:style-name="common-al">Over de overeenkomst kunnen geen zienswijzen worden ingedie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12581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581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581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7/xml/MC-DRP-Voorlichting-Web-ZM.xml</meta:user-defined>
    <meta:user-defined meta:name="OVERHEID.Gemeente/DC.creator">Haarlem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Kennisgeving gesloten anterieure overeenkomst voor het perceel Louis Pasteurstraat/Roordastraat te Haarlem</meta:user-defined>
    <meta:user-defined meta:name="DCTERMS.W3CDTF/DCTERMS.available">2023-07-17</meta:user-defined>
    <meta:user-defined meta:name="DCTERMS.W3CDTF/OVERHEIDop.jaargang">2023</meta:user-defined>
    <meta:user-defined meta:name="OVERHEIDop.publicationIssue">312581</meta:user-defined>
    <meta:user-defined meta:name="OVERHEIDop.GmbID/DC.identifier">gmb-2023-312581</meta:user-defined>
    <meta:user-defined meta:name="OVERHEIDop.versieInformatie"/>
  </office:meta>
</office:document-meta>
</file>