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aanbouw op het perceel Prinses Marielaan 4, 3818 H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aanbouw op het perceel Prinses Marielaan 4, 3818 HM Amersfoort</text:span>
          </text:p>
            <text:p text:style-name="common-al">De Gemeente Amersfoort heeft op 06-07-2023 een aanvraag voor een omgevingsvergunning ontvangen voor het bouwen van een aanbouw op het perceel Prinses Marielaan 4, 3818 HM Amersfoort, met kenmerk CLZ-0000440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1-08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12560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560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560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4407</meta:user-defined>
    <meta:user-defined meta:name="DCTERMS.abstract">Projectomschrijving: Nieuwbouw bijgebouw, Toelichting: -</meta:user-defined>
    <dc:language>nl</dc:language>
    <meta:user-defined meta:name="OVERHEIDop.locatietype/OVERHEIDop.gebiedsmarkering">Punt</meta:user-defined>
    <meta:user-defined meta:name="DC.title">Ontvangen aanvraag omgevingsvergunning voor het bouwen van een aanbouw op het perceel Prinses Marielaan 4, 3818 HM Amersfoort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2560</meta:user-defined>
    <meta:user-defined meta:name="OVERHEIDop.GmbID/DC.identifier">gmb-2023-312560</meta:user-defined>
    <meta:user-defined meta:name="OVERHEIDop.versieInformatie"/>
  </office:meta>
</office:document-meta>
</file>