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Tiny Houses aan Dalemse Zeiving 2,06,2,07,2,08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Dalemse Zeiving 2,06,2,07,2,08 4213 LA</text:span> (ingekomen 07/07 ’23) </text:p>
            <text:p text:style-name="common-al">het bouwen van Tiny Houses, activiteit bouwen</text:p>
            <text:p text:style-name="last-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12215</text:span><text:line-break/><text:date style:data-style-name="dag" text:fixed="true" text:date-value="2023-07-18"/><text:line-break/><text:date style:data-style-name="jaar" text:fixed="true" text:date-value="2023-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2215</text:span><text:date style:data-style-name="nicedate" text:fixed="true" text:date-value="2023-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2215</text:span><text:date style:data-style-name="nicedate" text:fixed="true" text:date-value="2023-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8/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Aanvraag vergunning voor het bouwen van Tiny Houses aan Dalemse Zeiving 2,06,2,07,2,08 te Gorinchem</meta:user-defined>
    <meta:user-defined meta:name="DCTERMS.W3CDTF/DCTERMS.available">2023-07-18</meta:user-defined>
    <meta:user-defined meta:name="DCTERMS.W3CDTF/OVERHEIDop.jaargang">2023</meta:user-defined>
    <meta:user-defined meta:name="OVERHEIDop.publicationIssue">312215</meta:user-defined>
    <meta:user-defined meta:name="OVERHEIDop.GmbID/DC.identifier">gmb-2023-312215</meta:user-defined>
    <meta:user-defined meta:name="OVERHEIDop.versieInformatie"/>
  </office:meta>
</office:document-meta>
</file>