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bouwen van een woning aan Aeneas Mackaylaan (OHM00 G 2161) te Opheme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 Verlenging beslistermijn, Aeneas Mackaylaan perceel OHM00 G 2161 (OHM00 G 2161), Ophemert, het bouwen van een woning (Bouwen), Beslistermijn verlengd tot 06-09-2023 , ODR230703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12113</text:span><text:line-break/><text:date style:data-style-name="dag" text:fixed="true" text:date-value="2023-07-18"/><text:line-break/><text:date style:data-style-name="jaar" text:fixed="true" text:date-value="2023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2113</text:span><text:date style:data-style-name="nicedate" text:fixed="true" text:date-value="2023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2113</text:span><text:date style:data-style-name="nicedate" text:fixed="true" text:date-value="2023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7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307032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Verlenging beslistermijn voor het bouwen van een woning aan Aeneas Mackaylaan (OHM00 G 2161) te Ophemert</meta:user-defined>
    <meta:user-defined meta:name="DCTERMS.W3CDTF/DCTERMS.available">2023-07-18</meta:user-defined>
    <meta:user-defined meta:name="DCTERMS.W3CDTF/OVERHEIDop.jaargang">2023</meta:user-defined>
    <meta:user-defined meta:name="OVERHEIDop.publicationIssue">312113</meta:user-defined>
    <meta:user-defined meta:name="OVERHEIDop.GmbID/DC.identifier">gmb-2023-312113</meta:user-defined>
    <meta:user-defined meta:name="OVERHEIDop.versieInformatie"/>
  </office:meta>
</office:document-meta>
</file>