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[ADRES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woning (vervanging) op het perceel Boarnsterdyk 113 te Akkrum  (indieningsdatum 24-03-2023).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12060</text:span><text:line-break/><text:date style:data-style-name="dag" text:fixed="true" text:date-value="2023-07-17"/><text:line-break/><text:date style:data-style-name="jaar" text:fixed="true" text:date-value="2023-07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2060</text:span><text:date style:data-style-name="nicedate" text:fixed="true" text:date-value="2023-07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2060</text:span><text:date style:data-style-name="nicedate" text:fixed="true" text:date-value="2023-07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ING BESLISTERMIJN AANVRAAG OMGEVINGSVERGUNNING, [ADRES]</meta:user-defined>
    <meta:user-defined meta:name="DCTERMS.W3CDTF/DCTERMS.available">2023-07-17</meta:user-defined>
    <meta:user-defined meta:name="DCTERMS.W3CDTF/OVERHEIDop.jaargang">2023</meta:user-defined>
    <meta:user-defined meta:name="OVERHEIDop.publicationIssue">312060</meta:user-defined>
    <meta:user-defined meta:name="OVERHEIDop.GmbID/DC.identifier">gmb-2023-312060</meta:user-defined>
    <meta:user-defined meta:name="OVERHEIDop.versieInformatie"/>
  </office:meta>
</office:document-meta>
</file>