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rive-thru-coffeeshop, Griffioenlaan 1 BS te Utrecht, HZ_WABO-23-019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riffioenlaan 1 BS te Utrecht</text:span>
          </text:p>
            <text:p text:style-name="common-al">HZ_WABO-23-01950</text:p>
            <text:p text:style-name="common-al">Toelichting: het bouwen van een drive-thru-coffeeshop</text:p>
            <text:p text:style-name="common-al">Datum ontvangst aanvraag: 19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175</text:span><text:line-break/><text:date style:data-style-name="dag" text:fixed="true" text:date-value="2023-01-24"/><text:line-break/><text:date style:data-style-name="jaar" text:fixed="true" text:date-value="2023-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175</text:span><text:date style:data-style-name="nicedate" text:fixed="true" text:date-value="2023-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175</text:span><text:date style:data-style-name="nicedate" text:fixed="true" text:date-value="2023-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rive-thru-coffeeshop, Griffioenlaan 1 BS te Utrecht, HZ_WABO-23-01950</meta:user-defined>
    <meta:user-defined meta:name="DCTERMS.W3CDTF/DCTERMS.available">2023-01-24</meta:user-defined>
    <meta:user-defined meta:name="DCTERMS.W3CDTF/OVERHEIDop.jaargang">2023</meta:user-defined>
    <meta:user-defined meta:name="OVERHEIDop.externeBijlage">Aanvraagdocument  publiceerbaar-A|exb-2023-3304</meta:user-defined>
    <meta:user-defined meta:name="OVERHEIDop.publicationIssue">31175</meta:user-defined>
    <meta:user-defined meta:name="OVERHEIDop.GmbID/DC.identifier">gmb-2023-31175</meta:user-defined>
    <meta:user-defined meta:name="OVERHEIDop.versieInformatie"/>
  </office:meta>
</office:document-meta>
</file>