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/ dakopbouw, Kerkweg 11 te Utrecht,  HZ_WABO-23-098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weg 11 te Utrecht</text:p>
            <text:p text:style-name="common-al">HZ_WABO-23-09829</text:p>
            <text:p text:style-name="common-al">Toelichting: het bouwen van een derde bouwlaag / dakopbouw</text:p>
            <text:p text:style-name="common-al">Datum besluit: 11 juli 2023</text:p>
            <text:p text:style-name="common-al">Startdatum bezwaartermijn: 12 juli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1669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1669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1669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 / dakopbouw, Kerkweg 11 te Utrecht,  HZ_WABO-23-09829</meta:user-defined>
    <meta:user-defined meta:name="DCTERMS.W3CDTF/DCTERMS.available">2023-07-17</meta:user-defined>
    <meta:user-defined meta:name="DCTERMS.W3CDTF/OVERHEIDop.jaargang">2023</meta:user-defined>
    <meta:user-defined meta:name="OVERHEIDop.externeBijlage">Besluit weigering omgevingsvergunning publiceer...|exb-2023-34834</meta:user-defined>
    <meta:user-defined meta:name="OVERHEIDop.publicationIssue">311669</meta:user-defined>
    <meta:user-defined meta:name="OVERHEIDop.GmbID/DC.identifier">gmb-2023-311669</meta:user-defined>
    <meta:user-defined meta:name="OVERHEIDop.versieInformatie"/>
  </office:meta>
</office:document-meta>
</file>