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erdiepingsvloer in een bedrijfsgebouw, Hudsondreef 14 te Utrecht,  HZ_WABO-23-208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dsondreef 14 te Utrecht</text:p>
            <text:p text:style-name="common-al">HZ_WABO-23-20830</text:p>
            <text:p text:style-name="common-al">Toelichting: het bouwen van een verdiepingsvloer in een bedrijfsgebouw</text:p>
            <text:p text:style-name="common-al">Datum besluit: 12 juli 2023</text:p>
            <text:p text:style-name="common-al">Startdatum bezwaartermijn: 14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1502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1502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1502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verdiepingsvloer in een bedrijfsgebouw, Hudsondreef 14 te Utrecht,  HZ_WABO-23-20830</meta:user-defined>
    <meta:user-defined meta:name="DCTERMS.W3CDTF/DCTERMS.available">2023-07-17</meta:user-defined>
    <meta:user-defined meta:name="DCTERMS.W3CDTF/OVERHEIDop.jaargang">2023</meta:user-defined>
    <meta:user-defined meta:name="OVERHEIDop.externeBijlage">Publiceerbaar-A|exb-2023-34798</meta:user-defined>
    <meta:user-defined meta:name="OVERHEIDop.externeBijlage">Besluit omgevingsvergunning publiceerbaar|exb-2023-34799</meta:user-defined>
    <meta:user-defined meta:name="OVERHEIDop.publicationIssue">311502</meta:user-defined>
    <meta:user-defined meta:name="OVERHEIDop.GmbID/DC.identifier">gmb-2023-311502</meta:user-defined>
    <meta:user-defined meta:name="OVERHEIDop.versieInformatie"/>
  </office:meta>
</office:document-meta>
</file>