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fwijken van het bestemmingsplan voor het verbouwen van een woning en het bouwen van een bijgebouw aan Schepersweg ongenummerd in Oost West en Middelbeers </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een aanvraag voor een omgevingsvergunning ontvangen. De vergunning is aangevraagd voor het afwijken van het bestemmingsplan voor het verbouwen van een woning en het bouwen van een bijgebouw aan Schepersweg ongenummerd in Oost West en Middelbeers. Het kenmerk van de gemeente voor deze zaak is 082342466.</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07-07-2023.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10695</text:span><text:line-break/><text:date style:data-style-name="dag" text:fixed="true" text:date-value="2023-07-14"/><text:line-break/><text:date style:data-style-name="jaar" text:fixed="true" text:date-value="2023-07-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0695</text:span><text:date style:data-style-name="nicedate" text:fixed="true" text:date-value="2023-07-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0695</text:span><text:date style:data-style-name="nicedate" text:fixed="true" text:date-value="2023-07-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Oirschot</meta:user-defined>
    <meta:user-defined meta:name="OVERHEIDop.Rubriek/DC.type">omgevingsvergunning</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82342466</meta:user-defined>
    <meta:user-defined meta:name="DCTERMS.abstract">afwijken van het bestemmingsplan voor het verbouwen van een woning</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afwijken van het bestemmingsplan voor het verbouwen van een woning en het bouwen van een bijgebouw aan Schepersweg ongenummerd in Oost West en Middelbeers</meta:user-defined>
    <meta:user-defined meta:name="DCTERMS.W3CDTF/DCTERMS.available">2023-07-14</meta:user-defined>
    <meta:user-defined meta:name="DCTERMS.W3CDTF/OVERHEIDop.jaargang">2023</meta:user-defined>
    <meta:user-defined meta:name="OVERHEIDop.publicationIssue">310695</meta:user-defined>
    <meta:user-defined meta:name="OVERHEIDop.GmbID/DC.identifier">gmb-2023-310695</meta:user-defined>
    <meta:user-defined meta:name="OVERHEIDop.versieInformatie"/>
  </office:meta>
</office:document-meta>
</file>