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sporthal voor de duur van 2 jaar en twee maanden, Van Deventerlaan 1 te Utrecht, HZ_WABO-23-242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eventerlaan 1 te Utrecht</text:span>
          </text:p>
            <text:p text:style-name="common-al">HZ_WABO-23-24215</text:p>
            <text:p text:style-name="common-al">Toelichting: het bouwen van een tijdelijke sporthal voor de duur van 2 jaar en twee maanden</text:p>
            <text:p text:style-name="common-al">Datum ontvangst aanvraag: 11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0380</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80</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380</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sporthal voor de duur van 2 jaar en twee maanden, Van Deventerlaan 1 te Utrecht, HZ_WABO-23-24215</meta:user-defined>
    <meta:user-defined meta:name="DCTERMS.W3CDTF/DCTERMS.available">2023-07-14</meta:user-defined>
    <meta:user-defined meta:name="DCTERMS.W3CDTF/OVERHEIDop.jaargang">2023</meta:user-defined>
    <meta:user-defined meta:name="OVERHEIDop.externeBijlage">publiceerbaar-A|exb-2023-34645</meta:user-defined>
    <meta:user-defined meta:name="OVERHEIDop.publicationIssue">310380</meta:user-defined>
    <meta:user-defined meta:name="OVERHEIDop.GmbID/DC.identifier">gmb-2023-310380</meta:user-defined>
    <meta:user-defined meta:name="OVERHEIDop.versieInformatie"/>
  </office:meta>
</office:document-meta>
</file>