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besluit vaststelling Hogere grenswaarden geluid bouw woning tussen Horst 1 en 3 Kaatsheuvel</text:p>
      <text:section text:name="zakelijke-mededeling_id1-3-2" text:style-name="zakelijke-mededeling">
        <text:section text:name="zakelijke-mededeling-tekst_id1-3-2-1" text:style-name="zakelijke-mededeling-tekst">
          <text:section text:name="tekst_id1-3-2-1-1" text:style-name="tekst">
            <text:p text:style-name="common-al">Vanwege geluid van wegverkeer op de Horst, Tilburgseweg en N261 in Kaatsheuvel zijn burgemeester en wethouders van Loon op Zand voornemens om voor de bouw van een woning tussen Horst 1 en 3 in Kaatsheuvel Hogere grenswaarden geluid vast te stellen. De woning wordt gebouwd op het perceel kadastraal bekend gemeente Loon op Zand, sectie O, nr. 283, te Kaatsheuvel. Het vaststellen van de hogere waarden gebeurt overeenkomstig artikel 110a van de Wet geluidhinder.</text:p>
            <text:p text:style-name="common-al">Het ontwerp van een omgevingsvergunning voor de bouw van de woning ligt tegelijkertijd met dit ontwerpbesluit voor geluid ter inzage.</text:p>
            <text:p text:style-name="common-al">
            <text:span text:style-name="nadrukvet">Inzage</text:span>
          </text:p>
            <text:p text:style-name="common-al">U kunt het ontwerpbesluit tot het vaststellen van Hogere waarden geluid met het bijbehorende akoestische onderzoek inzien. U kunt dit doen van <text:span text:style-name="nadrukcur">donderdag 20 juli tot en met woensdag 30 augustus 2023</text:span>. U kunt daarvoor terecht in Het Klavier, Anton Pieckplein 1 te Kaatsheuvel. Maak hiervoor een afspraak via telefoonnummer 0416-289111 of bij de informatiebalie in Het Klavier. </text:p>
            <text:p text:style-name="common-al">
            <text:span text:style-name="nadrukvet">Reactie geven</text:span>
          </text:p>
            <text:p text:style-name="common-al">Belanghebbenden kunnen binnen de genoemde periode een mondelinge of schriftelijke zienswijze indienen over de voorgenomen hogere waarden geluid. Stuur uw ondertekende schriftelijke reactie naar:</text:p>
            <text:p text:style-name="common-al"> Burgemeester en wethouders van Loon op Zand</text:p>
            <text:p text:style-name="common-al"> Postbus 7</text:p>
            <text:p text:style-name="common-al"> 5170 AA Kaatsheuvel.</text:p>
            <text:p text:style-name="common-al">
            <text:span text:style-name="nadrukvet">Contact</text:span>
          </text:p>
            <text:p text:style-name="common-al">Wilt u meer informatie of een mondelinge zienswijze geven? Neem dan contact op met de heer W. van Veghel  van de afdeling Ruimtelijke Ontwikkeling. Hij is bereikbaar op maandag t/m donderdag via telefoonnummer: 0416-289161 of e-mail: <text:a xlink:href="mailto:w.veghel@loonopzand.nl" xlink:type="simple">w.veghel@loonopzand.nl</text:a> .</text:p>
            <text:p text:style-name="common-al">Als u de contactpersoon niet kunt bereiken kunt u bij de receptie een terugbelbericht achterla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10369</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69</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69</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Loon op Zand</meta:user-defined>
    <meta:user-defined meta:name="OVERHEID.Informatietype/DC.type">officiële publicatie</meta:user-defined>
    <meta:user-defined meta:name="OVERHEIDop.Rubriek/DC.type">ruimtelijk plan of omgevingsdocument</meta:user-defined>
    <meta:user-defined meta:name="OVERHEID.Gemeente/DCTERMS.publisher">Loon op Zand</meta:user-defined>
    <meta:user-defined meta:name="OVERHEID.Gemeente/OVERHEID.authority">Loon op Zand</meta:user-defined>
    <meta:user-defined meta:name="OVERHEID.TaxonomieBeleidsagendaDecentraal/OVERHEID.category">Ruimte en infrastructuur | Organisatie en beleid</meta:user-defined>
    <meta:user-defined meta:name="OVERHEIDop.Ruimtelijkplan/OVERHEIDop.bekendmakingBetreffendePlan">NL.IMRO.0809.PBHorst1en3-ON01</meta:user-defined>
    <meta:user-defined meta:name="OVERHEIDop.Plansoort/OVERHEIDop.plansoort">voorbereidingsbesluit</meta:user-defined>
    <dc:language>nl</dc:language>
    <meta:user-defined meta:name="OVERHEIDop.locatietype/OVERHEIDop.gebiedsmarkering">Vlak</meta:user-defined>
    <meta:user-defined meta:name="DC.title">Ontwerp besluit vaststelling Hogere grenswaarden geluid bouw woning tussen Horst 1 en 3 Kaatsheuvel</meta:user-defined>
    <meta:user-defined meta:name="DCTERMS.W3CDTF/DCTERMS.available">2023-07-19</meta:user-defined>
    <meta:user-defined meta:name="DCTERMS.W3CDTF/OVERHEIDop.jaargang">2023</meta:user-defined>
    <meta:user-defined meta:name="OVERHEIDop.publicationIssue">310369</meta:user-defined>
    <meta:user-defined meta:name="OVERHEIDop.GmbID/DC.identifier">gmb-2023-310369</meta:user-defined>
    <meta:user-defined meta:name="OVERHEIDop.versieInformatie"/>
  </office:meta>
</office:document-meta>
</file>