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bouw woning tussen Horst 1 en 3 Kaatsheu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oon op Zand zijn voornemens om omgevingsvergunning te verlenen voor de bouw van een woning op een agrarisch perceel tussen Horst 1 en 3 in Kaatsheuvel, geregistreerd onder nummer UV-20221482. Het ontwerp van de omgevingsvergunning ligt voor iedereen ter inzage. Dit ter voldoening aan het gestelde in artikel 2.1, 2.10 en 2.12 van de Wet algemene bepalingen omgevingsrecht. </text:p>
            <text:p text:style-name="common-al">De op 27 oktober 2022 ingediende aanvraag omgevingsvergunning heeft betrekking op het bouwen van een woning op het perceel kadastraal bekend gemeente Loon op Zand, sectie O, nr. 283, te Kaatsheuvel. De aanvraag is in strijd met de beheersverordening Woongebieden Kaatsheuvel.</text:p>
            <text:p text:style-name="common-al">Het ontwerp van de omgevingsvergunning maakt het mogelijk om een vrijstaande woning met aangebouwde garage te bouwen. De ontsluiting van de woning gebeurt via een bestaande in- en uitrit via de gemeentelijke groenvoorziening. </text:p>
            <text:p text:style-name="common-al">Er is sprake van een goede ruimtelijke ordening om de bouw van de woning toe te staan.</text:p>
            <text:p text:style-name="common-al">Het ontwerp van een besluit Hogere grenswaarden geluid vanwege ligt tegelijkertijd met dit ontwerp van een omgevingsvergunning voor de bouw van de woning ter inzage.</text:p>
            <text:p text:style-name="common-al">
            <text:span text:style-name="nadrukvet">Ontwerpvergunning inzien</text:span>
          </text:p>
            <text:p text:style-name="common-al">U kunt het ontwerp van de omgevingsvergunning met de aanvraag en de bijbehorende stukken inzien. U kunt dit doen van<text:span text:style-name="nadrukcur"> donderdag 20 juli tot en met woensdag 30 augustus 2023 </text:span>in Het Klavier, Anton Peckplein 1 te Kaatsheuvel. Maak hiervoor een afspraak via telefoonnummer 0416-289111 of bij de informatiebalie in Het Klavier. Ook kunt u een mail sturen naar <text:a xlink:href="mailto:openbareruimte@loonopzand.nl" xlink:type="simple">openbareruimte@loonopzand.nl</text:a> .</text:p>
            <text:p text:style-name="common-al">U kunt de stukken ook inzien via www.loonopzand.nl en <text:a xlink:href="http://www.ruimtelijkeplannen" xlink:type="simple">www.ruimtelijkeplannen</text:a>. Het planidentificatienummer is NL.IMRO.0809.PBHorst1en3-ON01.</text:p>
            <text:p text:style-name="common-al">
            <text:span text:style-name="nadrukvet">Reactie geven</text:span>
          </text:p>
            <text:p text:style-name="common-al">Iedereen kan binnen de genoemde periode een mondelinge of schriftelijke zienswijze geven op het ontwerp van de beschikking. Stuur uw ondertekende schriftelijke reactie naar:</text:p>
            <text:p text:style-name="common-al"> Burgemeester en wethouders van Loon op Zand</text:p>
            <text:p text:style-name="common-al"> Postbus 7</text:p>
            <text:p text:style-name="common-al"> 5170 AA Kaatsheuvel.</text:p>
            <text:p text:style-name="common-al">
            <text:span text:style-name="nadrukvet">Contact</text:span>
          </text:p>
            <text:p text:style-name="common-al">Wilt u meer informatie of een mondelinge zienswijze geven? Neem dan tijdig contact op met openbare ruimte. U stuurt hiervoor een mail naar <text:a xlink:href="mailto:openbareruimte@loonopzand.nl" xlink:type="simple">openbareruimte@loonopzand.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10345</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45</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45</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Loon op Zand</meta:user-defined>
    <meta:user-defined meta:name="OVERHEID.Informatietype/DC.type">officiële publicatie</meta:user-defined>
    <meta:user-defined meta:name="OVERHEIDop.Rubriek/DC.type">ruimtelijk plan of omgevingsdocument</meta:user-defined>
    <meta:user-defined meta:name="OVERHEID.Gemeente/DCTERMS.publisher">Loon op Zand</meta:user-defined>
    <meta:user-defined meta:name="OVERHEID.Gemeente/OVERHEID.authority">Loon op Zand</meta:user-defined>
    <meta:user-defined meta:name="OVERHEID.TaxonomieBeleidsagendaDecentraal/OVERHEID.category">Ruimte en infrastructuur | Organisatie en beleid</meta:user-defined>
    <meta:user-defined meta:name="OVERHEIDop.Ruimtelijkplan/OVERHEIDop.bekendmakingBetreffendePlan">NL.IMRO.0809.PBHorst1en3-ON01</meta:user-defined>
    <meta:user-defined meta:name="OVERHEIDop.Plansoort/OVERHEIDop.plansoort">bestemmings- of omgevingsplan</meta:user-defined>
    <dc:language>nl</dc:language>
    <meta:user-defined meta:name="OVERHEIDop.locatietype/OVERHEIDop.gebiedsmarkering">Vlak</meta:user-defined>
    <meta:user-defined meta:name="DC.title">Ontwerp omgevingsvergunning bouw woning tussen Horst 1 en 3 Kaatsheuvel</meta:user-defined>
    <meta:user-defined meta:name="DCTERMS.W3CDTF/DCTERMS.available">2023-07-19</meta:user-defined>
    <meta:user-defined meta:name="DCTERMS.W3CDTF/OVERHEIDop.jaargang">2023</meta:user-defined>
    <meta:user-defined meta:name="OVERHEIDop.publicationIssue">310345</meta:user-defined>
    <meta:user-defined meta:name="OVERHEIDop.GmbID/DC.identifier">gmb-2023-310345</meta:user-defined>
    <meta:user-defined meta:name="OVERHEIDop.versieInformatie"/>
  </office:meta>
</office:document-meta>
</file>