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kapverdieping op een woning, Bundelzwam 91 te Vleuten,  HZ_WABO-23-1040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ndelzwam 91 te Vleuten</text:p>
            <text:p text:style-name="common-al">HZ_WABO-23-10407</text:p>
            <text:p text:style-name="common-al">Toelichting: het bouwen van een kapverdieping op een woning</text:p>
            <text:p text:style-name="common-al">Datum besluit: 11 juli 2023</text:p>
            <text:p text:style-name="common-al">Startdatum bezwaartermijn: 13 jul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09636</text:span><text:line-break/><text:date style:data-style-name="dag" text:fixed="true" text:date-value="2023-07-14"/><text:line-break/><text:date style:data-style-name="jaar" text:fixed="true" text:date-value="2023-07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9636</text:span><text:date style:data-style-name="nicedate" text:fixed="true" text:date-value="2023-07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9636</text:span><text:date style:data-style-name="nicedate" text:fixed="true" text:date-value="2023-07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kapverdieping op een woning, Bundelzwam 91 te Vleuten,  HZ_WABO-23-10407</meta:user-defined>
    <meta:user-defined meta:name="DCTERMS.W3CDTF/DCTERMS.available">2023-07-14</meta:user-defined>
    <meta:user-defined meta:name="DCTERMS.W3CDTF/OVERHEIDop.jaargang">2023</meta:user-defined>
    <meta:user-defined meta:name="OVERHEIDop.externeBijlage">Publiceerbaar-A|exb-2023-34592</meta:user-defined>
    <meta:user-defined meta:name="OVERHEIDop.externeBijlage">Besluit omgevingsvergunning publiceerbaar|exb-2023-34593</meta:user-defined>
    <meta:user-defined meta:name="OVERHEIDop.publicationIssue">309636</meta:user-defined>
    <meta:user-defined meta:name="OVERHEIDop.GmbID/DC.identifier">gmb-2023-309636</meta:user-defined>
    <meta:user-defined meta:name="OVERHEIDop.versieInformatie"/>
  </office:meta>
</office:document-meta>
</file>