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een tijdelijke mantelzorgwoning op de locatie Bamendaweg 12 te Dordrecht     zaaknummer Z-23-428680</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omgevingsvergunning ontvangen. De vergunning is aangevraagd voor het bouwen van een tijdelijke mantelzorgwoning op de locatie 
Bamendaweg 12 te Dordrecht.</text:p>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29 augustus 2023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gemeente.
Dit kan via het telefoonnummer 1407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09626</text:span><text:line-break/><text:date style:data-style-name="dag" text:fixed="true" text:date-value="2023-07-14"/><text:line-break/><text:date style:data-style-name="jaar" text:fixed="true" text:date-value="2023-07-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9626</text:span><text:date style:data-style-name="nicedate" text:fixed="true" text:date-value="2023-07-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9626</text:span><text:date style:data-style-name="nicedate" text:fixed="true" text:date-value="2023-07-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voor het bouwen van een tijdelijke mantelzorgwoning op de locatie Bamendaweg 12 te Dordrecht     zaaknummer Z-23-428680</meta:user-defined>
    <meta:user-defined meta:name="DCTERMS.W3CDTF/DCTERMS.available">2023-07-14</meta:user-defined>
    <meta:user-defined meta:name="DCTERMS.W3CDTF/OVERHEIDop.jaargang">2023</meta:user-defined>
    <meta:user-defined meta:name="OVERHEIDop.publicationIssue">309626</meta:user-defined>
    <meta:user-defined meta:name="OVERHEIDop.GmbID/DC.identifier">gmb-2023-309626</meta:user-defined>
    <meta:user-defined meta:name="OVERHEIDop.versieInformatie"/>
  </office:meta>
</office:document-meta>
</file>