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vergunning archeologisch rijksmonument De Hoge Woerd-Oost: het bouwen van een carport.</text:p>
      <text:section text:name="regeling_id1-3-2" text:style-name="regeling">
        <text:section text:name="aanhef_id1-3-2-1" text:style-name="aanhef">
          <text:section text:name="preambule_id1-3-2-1-1" text:style-name="preambule">
            <text:p text:style-name="al">
            <text:span text:style-name="nadrukvet"/>
          </text:p>
            <text:p text:style-name="al">Burgemeester en wethouders van Utrecht maken bekend dat zij van de minister van Onderwijs, Cultuur en Wetenschap het hiervoor genoemde ontwerpbesluit hebben ontvangen voor het archeologisch rijksmonument De Hoge Woerd-Oost, monumentnummer 493578, kadastrale aanduiding Vleuten, F 7310. Met ingang van 14 juli 2023 ligt het ontwerpbesluit gedurende 6 weken ter inzage (tot en met 25 augustus 2023). Het ontwerpbesluit en de bijbehorende stukken liggen ter inzage bij Afdeling Erfgoed. Via telefoonnummer 030-2865249 kan een afspraak gemaakt worden om de stukken in te zien. </text:p>
            <text:p text:style-name="al"/>
            <text:p text:style-name="al">Gedurende bovenstaande termijn kan eenieder schriftelijk zijn zienswijze naar voren brengen. U kunt uw zienswijze richten aan: Het college van burgemeester en wethouders van Utrecht, t.a.v. Ontwikkelorganisatie Ruimte/ onderdeel Erfgoed postbus 16200, 3500 CE Utrecht. Uw zienswijze dient te zijn voorzien van uw naam en adres, de datum, tegen welk besluit uw zienswijze zich richt en de redenen van uw zienswijze. Een mondelinge zienswijze indienen na een voorafgaande afspraak via telefoonnummer 030-2865249. Het bezoekadres voor een mondelinge zienswijze is Korte Minrebroederstraat 2 te Utrecht.</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9469</text:span><text:line-break/><text:date style:data-style-name="dag" text:fixed="true" text:date-value="2023-07-14"/><text:line-break/><text:date style:data-style-name="jaar" text:fixed="true" text:date-value="2023-07-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9469</text:span><text:date style:data-style-name="nicedate" text:fixed="true" text:date-value="2023-07-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9469</text:span><text:date style:data-style-name="nicedate" text:fixed="true" text:date-value="2023-07-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xml/MC-DRP-OverigeBvAS-Web-CB.xml</meta:user-defined>
    <meta:user-defined meta:name="OVERHEID.Gemeente/DC.creator">Utrecht</meta:user-defined>
    <meta:user-defined meta:name="OVERHEID.Informatietype/DC.type">officiële publicatie</meta:user-defined>
    <meta:user-defined meta:name="OVERHEIDop.Rubriek/DC.type">ander besluit van algemene strekking</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DC.title">Ontwerpbesluit vergunning archeologisch rijksmonument De Hoge Woerd-Oost: het bouwen van een carport.</meta:user-defined>
    <meta:user-defined meta:name="DCTERMS.W3CDTF/DCTERMS.available">2023-07-14</meta:user-defined>
    <meta:user-defined meta:name="OVERHEIDop.externeBijlage">Ontwerpbesluit_1393361|exb-2023-34572</meta:user-defined>
    <meta:user-defined meta:name="OVERHEIDop.externeBijlage">Tekening aanbouw en carport |exb-2023-34573</meta:user-defined>
    <meta:user-defined meta:name="OVERHEIDop.externeBijlage">Aanvraagformulier_monumentenvergunning bladzijde 1|exb-2023-34574</meta:user-defined>
    <meta:user-defined meta:name="OVERHEIDop.externeBijlage">Aanvraagformulier_monumentenvergunning bladzijde 2|exb-2023-34575</meta:user-defined>
    <meta:user-defined meta:name="OVERHEIDop.externeBijlage">Aanvraagformulier_monumentenvergunning bladzijde 3|exb-2023-34576</meta:user-defined>
    <meta:user-defined meta:name="DCTERMS.W3CDTF/OVERHEIDop.jaargang">2023</meta:user-defined>
    <meta:user-defined meta:name="OVERHEIDop.publicationIssue">309469</meta:user-defined>
    <meta:user-defined meta:name="OVERHEIDop.GmbID/DC.identifier">gmb-2023-309469</meta:user-defined>
    <meta:user-defined meta:name="OVERHEIDop.versieInformatie"/>
  </office:meta>
</office:document-meta>
</file>